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06C0000005EC44CDEDF7AAF7219.png" manifest:media-type="image/png"/>
  <manifest:file-entry manifest:full-path="Pictures/10000201000000E10000008A65C598CF13D263AE.png" manifest:media-type="image/png"/>
  <manifest:file-entry manifest:full-path="Pictures/1000020100000100000001008158A433581C7E72.png" manifest:media-type="image/png"/>
  <manifest:file-entry manifest:full-path="Pictures/100002010000015B0000012AAD6ADD14D35B7632.png" manifest:media-type="image/png"/>
  <manifest:file-entry manifest:full-path="Pictures/100002010000013D000000BD470EE2542E261C84.png" manifest:media-type="image/png"/>
  <manifest:file-entry manifest:full-path="Pictures/1000000000000100000000AE63E2DF4AF8BF6D5E.jpg" manifest:media-type="image/jpeg"/>
  <manifest:file-entry manifest:full-path="Pictures/100002010000022D000000C5FB07B1CE10A894E7.png" manifest:media-type="image/png"/>
  <manifest:file-entry manifest:full-path="Pictures/10000201000001990000021EFA2570D0D014AF83.png" manifest:media-type="image/png"/>
  <manifest:file-entry manifest:full-path="Pictures/100000000000030300000209508DAE3F764F13AA.jpg" manifest:media-type="image/jpeg"/>
  <manifest:file-entry manifest:full-path="Pictures/100002010000019E000000B93A9AA83EBA082AE3.png" manifest:media-type="image/png"/>
  <manifest:file-entry manifest:full-path="Pictures/1000020100000062000000739A74868A87B410E2.png" manifest:media-type="image/png"/>
  <manifest:file-entry manifest:full-path="Pictures/10000201000001D80000002A1E08E7E9C74FD533.png" manifest:media-type="image/png"/>
  <manifest:file-entry manifest:full-path="Pictures/10000201000000C0000000507AE693819EAD9766.png" manifest:media-type="image/png"/>
  <manifest:file-entry manifest:full-path="Pictures/1000020100000219000000719C1D3BE89ECED7A2.png" manifest:media-type="image/png"/>
  <manifest:file-entry manifest:full-path="Pictures/10000201000003170000012130C5AD8FE626047F.png" manifest:media-type="image/png"/>
  <manifest:file-entry manifest:full-path="Pictures/10000201000000D4000000AAFA374106384DDEF8.png" manifest:media-type="image/png"/>
  <manifest:file-entry manifest:full-path="Pictures/10000201000000D8000000A2784FDF7893A29E6D.png" manifest:media-type="image/png"/>
  <manifest:file-entry manifest:full-path="Pictures/1000020100000137000000B2ECEF989D8353C774.png" manifest:media-type="image/png"/>
  <manifest:file-entry manifest:full-path="Pictures/10000201000000F4000000B4E071C1EE4F0FF380.png" manifest:media-type="image/png"/>
  <manifest:file-entry manifest:full-path="Pictures/1000020100000281000000486A587A3FFAB230F8.png" manifest:media-type="image/png"/>
  <manifest:file-entry manifest:full-path="Pictures/1000020100000202000000BB655ABA8FB9392B0C.png" manifest:media-type="image/png"/>
  <manifest:file-entry manifest:full-path="Pictures/100002010000005A0000001D386B46407877882A.png" manifest:media-type="image/png"/>
  <manifest:file-entry manifest:full-path="Pictures/1000020100000213000000BBA89335E11EE779E6.png" manifest:media-type="image/png"/>
  <manifest:file-entry manifest:full-path="Pictures/100002010000027E0000007CFF969011F413CAC3.png" manifest:media-type="image/png"/>
  <manifest:file-entry manifest:full-path="Pictures/100002010000027A0000007CB6C875F67B8D9B6D.png" manifest:media-type="image/png"/>
  <manifest:file-entry manifest:full-path="Pictures/100002010000014000000175E4B324FC9A78358A.png" manifest:media-type="image/png"/>
  <manifest:file-entry manifest:full-path="Pictures/10000201000000F5000000682C83EE58FD702DE1.png" manifest:media-type="image/png"/>
  <manifest:file-entry manifest:full-path="Pictures/100002010000005B00000067FB5C9460548548EA.png" manifest:media-type="image/png"/>
  <manifest:file-entry manifest:full-path="Pictures/100000000000021100000179B8AD6DCC99F9F62D.jpg" manifest:media-type="image/jpeg"/>
  <manifest:file-entry manifest:full-path="Pictures/10000201000000FD000002709160823509528B36.png" manifest:media-type="image/png"/>
  <manifest:file-entry manifest:full-path="Pictures/1000020100000263000000EBBF5C903648211E9A.png" manifest:media-type="image/png"/>
  <manifest:file-entry manifest:full-path="Pictures/1000020100000220000001D617EC01E94D9C00DA.png" manifest:media-type="image/png"/>
  <manifest:file-entry manifest:full-path="Pictures/10000201000000D8000000E9DAAE1E8D0821A4AC.png" manifest:media-type="image/png"/>
  <manifest:file-entry manifest:full-path="Pictures/10000201000001E8000000AEC9D136CF264AD88C.png" manifest:media-type="image/png"/>
  <manifest:file-entry manifest:full-path="Pictures/1000020100000112000000758F1EDD3FDCDC3E85.png" manifest:media-type="image/png"/>
  <manifest:file-entry manifest:full-path="Pictures/1000020100000146000001574676C9709BD62D5A.png" manifest:media-type="image/png"/>
  <manifest:file-entry manifest:full-path="Pictures/10000201000001A1000000AAF4502357E2445486.png" manifest:media-type="image/png"/>
  <manifest:file-entry manifest:full-path="Pictures/10000201000001DB0000012B504CDDC28E376137.png" manifest:media-type="image/png"/>
  <manifest:file-entry manifest:full-path="Pictures/100002010000005B00000050ACF0FCDA5669F7AB.png" manifest:media-type="image/png"/>
  <manifest:file-entry manifest:full-path="Pictures/100002010000019400000066F31E54555F309399.png" manifest:media-type="image/png"/>
  <manifest:file-entry manifest:full-path="Pictures/1000000000000071000000430D43A3DA72F35F8A.jpg" manifest:media-type="image/jpeg"/>
  <manifest:file-entry manifest:full-path="Pictures/10000201000001D30000009E8CDEABDCAE8584E1.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Mangal1" svg:font-family="Mangal"/>
    <style:font-face style:name="Liberation Mono" svg:font-family="'Liberation Mono'" style:font-family-generic="modern" style:font-pitch="fixed"/>
    <style:font-face style:name="NSimSun1" svg:font-family="NSimSun" style:font-family-generic="modern" style:font-pitch="fixed"/>
    <style:font-face style:name="Liberation Serif" svg:font-family="'Liberation Serif'" style:font-family-generic="roman" style:font-pitch="variable"/>
    <style:font-face style:name="Arial" svg:font-family="Arial" style:font-adornments="Normal" style:font-family-generic="swiss" style:font-pitch="variable"/>
    <style:font-face style:name="Courier" svg:font-family="Courier" style:font-adornments="Normal" style:font-family-generic="swiss" style:font-pitch="variable"/>
    <style:font-face style:name="Liberation Sans" svg:font-family="'Liberation Sans'" style:font-family-generic="swiss" style:font-pitch="variable"/>
    <style:font-face style:name="Liberation Sans1" svg:font-family="'Liberation Sans'" style:font-adornments="Gras" style:font-family-generic="swiss" style:font-pitch="variable"/>
    <style:font-face style:name="Lucida Sans Unicode" svg:font-family="'Lucida Sans Unicode'" style:font-adornments="Gras" style:font-family-generic="swiss" style:font-pitch="variable"/>
    <style:font-face style:name="Verdana" svg:font-family="Verdana" style:font-adornments="Norm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7.489cm" table:align="margins" style:may-break-between-rows="false"/>
    </style:style>
    <style:style style:name="Tableau1.A" style:family="table-column">
      <style:table-column-properties style:column-width="5.83cm" style:rel-column-width="21845*"/>
    </style:style>
    <style:style style:name="Tableau1.1" style:family="table-row">
      <style:table-row-properties style:min-row-height="0.794cm"/>
    </style:style>
    <style:style style:name="Tableau1.A1" style:family="table-cell">
      <style:table-cell-properties style:writing-mode="page"/>
    </style:style>
    <style:style style:name="Tableau2" style:family="table">
      <style:table-properties style:width="17.489cm" table:align="margins" style:may-break-between-rows="false"/>
    </style:style>
    <style:style style:name="Tableau2.A" style:family="table-column">
      <style:table-column-properties style:column-width="9.737cm" style:rel-column-width="36485*"/>
    </style:style>
    <style:style style:name="Tableau2.B" style:family="table-column">
      <style:table-column-properties style:column-width="7.752cm" style:rel-column-width="29050*"/>
    </style:style>
    <style:style style:name="Tableau2.1" style:family="table-row">
      <style:table-row-properties style:min-row-height="0.6cm"/>
    </style:style>
    <style:style style:name="Tableau2.A1" style:family="table-cell">
      <style:table-cell-properties style:vertical-align="top" style:writing-mode="lr-tb"/>
    </style:style>
    <style:style style:name="Tableau2.2" style:family="table-row">
      <style:table-row-properties style:min-row-height="0.534cm"/>
    </style:style>
    <style:style style:name="Tableau3" style:family="table">
      <style:table-properties style:width="17.489cm" table:align="margins" style:may-break-between-rows="false"/>
    </style:style>
    <style:style style:name="Tableau3.A" style:family="table-column">
      <style:table-column-properties style:column-width="9.737cm" style:rel-column-width="36485*"/>
    </style:style>
    <style:style style:name="Tableau3.B" style:family="table-column">
      <style:table-column-properties style:column-width="7.752cm" style:rel-column-width="29050*"/>
    </style:style>
    <style:style style:name="Tableau3.1" style:family="table-row">
      <style:table-row-properties style:min-row-height="0.688cm"/>
    </style:style>
    <style:style style:name="Tableau3.A1" style:family="table-cell">
      <style:table-cell-properties style:vertical-align="top" style:writing-mode="lr-tb"/>
    </style:style>
    <style:style style:name="Tableau3.2" style:family="table-row">
      <style:table-row-properties style:min-row-height="0.534cm"/>
    </style:style>
    <style:style style:name="Tableau3.A2" style:family="table-cell">
      <style:table-cell-properties style:vertical-align="top" fo:padding="0cm" fo:border="none" style:writing-mode="lr-tb"/>
    </style:style>
    <style:style style:name="Tableau4" style:family="table">
      <style:table-properties style:width="17.489cm" fo:break-before="auto" fo:break-after="auto" table:align="margins" fo:keep-with-next="auto" style:may-break-between-rows="true" table:border-model="collapsing"/>
    </style:style>
    <style:style style:name="Tableau4.A" style:family="table-column">
      <style:table-column-properties style:column-width="8.744cm" style:rel-column-width="32767*"/>
    </style:style>
    <style:style style:name="Tableau4.B" style:family="table-column">
      <style:table-column-properties style:column-width="8.745cm" style:rel-column-width="32768*"/>
    </style:style>
    <style:style style:name="Tableau4.1" style:family="table-row">
      <style:table-row-properties style:min-row-height="0.794cm"/>
    </style:style>
    <style:style style:name="Tableau4.A1" style:family="table-cell">
      <style:table-cell-properties style:vertical-align="top" fo:padding="0cm" fo:border="none" style:writing-mode="lr-tb"/>
    </style:style>
    <style:style style:name="Tableau4.6" style:family="table-row">
      <style:table-row-properties fo:keep-together="auto"/>
    </style:style>
    <style:style style:name="Tableau5" style:family="table">
      <style:table-properties style:width="17.489cm" table:align="margins"/>
    </style:style>
    <style:style style:name="Tableau5.A" style:family="table-column">
      <style:table-column-properties style:column-width="8.744cm" style:rel-column-width="32767*"/>
    </style:style>
    <style:style style:name="Tableau5.B" style:family="table-column">
      <style:table-column-properties style:column-width="8.745cm" style:rel-column-width="32768*"/>
    </style:style>
    <style:style style:name="Tableau5.1" style:family="table-row">
      <style:table-row-properties style:min-row-height="0.601cm"/>
    </style:style>
    <style:style style:name="Tableau5.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eau5.B1" style:family="table-cell">
      <style:table-cell-properties fo:background-color="transparent" fo:padding="0.097cm" fo:border="0.5pt solid #000000" style:writing-mode="page">
        <style:background-image/>
      </style:table-cell-properties>
    </style:style>
    <style:style style:name="Tableau5.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eau5.B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P1" style:family="paragraph" style:parent-style-name="Standard">
      <style:paragraph-properties fo:padding="0.049cm" fo:border-left="none" fo:border-right="none" fo:border-top="none" fo:border-bottom="0.99pt solid #000000">
        <style:tab-stops>
          <style:tab-stop style:position="16.695cm" style:type="right"/>
        </style:tab-stops>
      </style:paragraph-properties>
      <style:text-properties officeooo:paragraph-rsid="001aa43a"/>
    </style:style>
    <style:style style:name="P2" style:family="paragraph" style:parent-style-name="Footer">
      <style:paragraph-properties fo:padding="0.199cm" fo:border-left="none" fo:border-right="none" fo:border-top="0.99pt solid #000000" fo:border-bottom="none"/>
    </style:style>
    <style:style style:name="P3" style:family="paragraph" style:parent-style-name="Footnote">
      <style:text-properties officeooo:rsid="0020b361" officeooo:paragraph-rsid="0020b361"/>
    </style:style>
    <style:style style:name="P4" style:family="paragraph" style:parent-style-name="Footnote">
      <style:text-properties officeooo:paragraph-rsid="002e465d"/>
    </style:style>
    <style:style style:name="P5" style:family="paragraph" style:parent-style-name="Footnote">
      <style:text-properties officeooo:rsid="002349ba" officeooo:paragraph-rsid="002349ba"/>
    </style:style>
    <style:style style:name="P6" style:family="paragraph" style:parent-style-name="Footnote">
      <style:text-properties officeooo:rsid="0050feb4" officeooo:paragraph-rsid="0050feb4"/>
    </style:style>
    <style:style style:name="P7" style:family="paragraph" style:parent-style-name="Footnote">
      <style:text-properties officeooo:paragraph-rsid="002bdfa6"/>
    </style:style>
    <style:style style:name="P8" style:family="paragraph" style:parent-style-name="Footnote">
      <style:text-properties officeooo:paragraph-rsid="00534d35"/>
    </style:style>
    <style:style style:name="P9" style:family="paragraph" style:parent-style-name="Footnote">
      <style:text-properties officeooo:rsid="0060c481" officeooo:paragraph-rsid="0060c481"/>
    </style:style>
    <style:style style:name="P10" style:family="paragraph" style:parent-style-name="Footnote">
      <style:text-properties officeooo:rsid="00895f92" officeooo:paragraph-rsid="00895f92"/>
    </style:style>
    <style:style style:name="P11" style:family="paragraph" style:parent-style-name="Footnote">
      <style:text-properties officeooo:rsid="0093dedc" officeooo:paragraph-rsid="0093dedc"/>
    </style:style>
    <style:style style:name="P12" style:family="paragraph" style:parent-style-name="Footnote">
      <style:text-properties officeooo:rsid="00abf4ef" officeooo:paragraph-rsid="00abf4ef"/>
    </style:style>
    <style:style style:name="P13" style:family="paragraph" style:parent-style-name="Footnote">
      <style:text-properties officeooo:rsid="00b785f6" officeooo:paragraph-rsid="00b785f6"/>
    </style:style>
    <style:style style:name="P14" style:family="paragraph" style:parent-style-name="Table_20_Contents">
      <style:text-properties officeooo:rsid="0019fdf3" officeooo:paragraph-rsid="0019fdf3"/>
    </style:style>
    <style:style style:name="P15" style:family="paragraph" style:parent-style-name="Table_20_Contents">
      <style:paragraph-properties fo:line-height="150%"/>
      <style:text-properties fo:font-weight="bold" officeooo:rsid="00180fcf" officeooo:paragraph-rsid="00180fcf" style:font-weight-asian="bold" style:font-weight-complex="bold"/>
    </style:style>
    <style:style style:name="P16" style:family="paragraph" style:parent-style-name="Table_20_Contents">
      <style:paragraph-properties fo:text-align="start" style:justify-single-word="false"/>
      <style:text-properties fo:font-size="11pt" officeooo:rsid="0060b516" officeooo:paragraph-rsid="0060b516"/>
    </style:style>
    <style:style style:name="P17" style:family="paragraph" style:parent-style-name="Table_20_Contents">
      <style:paragraph-properties fo:text-align="start" style:justify-single-word="false"/>
      <style:text-properties fo:font-size="11pt" officeooo:rsid="0060b516" officeooo:paragraph-rsid="0060c481"/>
    </style:style>
    <style:style style:name="P18" style:family="paragraph" style:parent-style-name="Table_20_Contents">
      <style:paragraph-properties fo:text-align="start" style:justify-single-word="false"/>
      <style:text-properties fo:font-size="11pt" officeooo:rsid="0060b516" officeooo:paragraph-rsid="0062d39b"/>
    </style:style>
    <style:style style:name="P19" style:family="paragraph" style:parent-style-name="Table_20_Contents">
      <style:paragraph-properties fo:text-align="start" style:justify-single-word="false"/>
      <style:text-properties fo:font-size="11pt" fo:font-weight="bold" officeooo:rsid="0060b516" officeooo:paragraph-rsid="0060b516" style:font-weight-asian="bold" style:font-weight-complex="bold"/>
    </style:style>
    <style:style style:name="P20" style:family="paragraph" style:parent-style-name="Table_20_Contents">
      <style:paragraph-properties fo:text-align="start" style:justify-single-word="false"/>
      <style:text-properties fo:font-size="11pt" fo:font-weight="bold" officeooo:rsid="0060b516" officeooo:paragraph-rsid="0060c481" style:font-weight-asian="bold" style:font-weight-complex="bold"/>
    </style:style>
    <style:style style:name="P21" style:family="paragraph" style:parent-style-name="Table_20_Contents">
      <style:paragraph-properties fo:text-align="start" style:justify-single-word="false"/>
    </style:style>
    <style:style style:name="P22" style:family="paragraph" style:parent-style-name="Table_20_Contents">
      <style:paragraph-properties fo:text-align="start" style:justify-single-word="false"/>
      <style:text-properties officeooo:paragraph-rsid="006ee9f1"/>
    </style:style>
    <style:style style:name="P23" style:family="paragraph" style:parent-style-name="Table_20_Contents">
      <style:paragraph-properties fo:text-align="start" style:justify-single-word="false"/>
      <style:text-properties officeooo:rsid="006de5b7" officeooo:paragraph-rsid="006de5b7"/>
    </style:style>
    <style:style style:name="P24" style:family="paragraph" style:parent-style-name="Table_20_Contents">
      <style:paragraph-properties fo:text-align="start" style:justify-single-word="false"/>
      <style:text-properties officeooo:rsid="006ee9f1" officeooo:paragraph-rsid="006ee9f1"/>
    </style:style>
    <style:style style:name="P25" style:family="paragraph" style:parent-style-name="Table_20_Contents">
      <style:text-properties officeooo:paragraph-rsid="00e487e8"/>
    </style:style>
    <style:style style:name="P26" style:family="paragraph" style:parent-style-name="Table_20_Contents">
      <style:text-properties officeooo:paragraph-rsid="00e62f1d"/>
    </style:style>
    <style:style style:name="P27" style:family="paragraph" style:parent-style-name="Table_20_Contents">
      <style:text-properties fo:font-size="10pt" style:font-size-asian="10pt" style:font-size-complex="10pt"/>
    </style:style>
    <style:style style:name="P28" style:family="paragraph" style:parent-style-name="Table_20_Contents">
      <style:text-properties style:font-name="Courier" fo:font-size="9pt" style:font-size-asian="9pt"/>
    </style:style>
    <style:style style:name="P29" style:family="paragraph" style:parent-style-name="Text_20_body">
      <style:text-properties officeooo:rsid="001407f2" officeooo:paragraph-rsid="001407f2"/>
    </style:style>
    <style:style style:name="P30" style:family="paragraph" style:parent-style-name="Text_20_body">
      <style:text-properties officeooo:rsid="00160296" officeooo:paragraph-rsid="00160296"/>
    </style:style>
    <style:style style:name="P31" style:family="paragraph" style:parent-style-name="Text_20_body">
      <style:text-properties officeooo:rsid="00160296" officeooo:paragraph-rsid="001d770c"/>
    </style:style>
    <style:style style:name="P32" style:family="paragraph" style:parent-style-name="Text_20_body">
      <style:text-properties officeooo:rsid="00160296" officeooo:paragraph-rsid="001e9ba5"/>
    </style:style>
    <style:style style:name="P33" style:family="paragraph" style:parent-style-name="Text_20_body">
      <style:text-properties officeooo:paragraph-rsid="001f2388"/>
    </style:style>
    <style:style style:name="P34" style:family="paragraph" style:parent-style-name="Text_20_body">
      <style:paragraph-properties fo:text-align="justify" style:justify-single-word="false"/>
      <style:text-properties officeooo:rsid="001354e0" officeooo:paragraph-rsid="001354e0"/>
    </style:style>
    <style:style style:name="P35" style:family="paragraph" style:parent-style-name="Text_20_body">
      <style:text-properties officeooo:paragraph-rsid="001407f2"/>
    </style:style>
    <style:style style:name="P36" style:family="paragraph" style:parent-style-name="Text_20_body">
      <style:text-properties officeooo:rsid="002968f3" officeooo:paragraph-rsid="002968f3"/>
    </style:style>
    <style:style style:name="P37" style:family="paragraph" style:parent-style-name="Text_20_body">
      <style:text-properties officeooo:rsid="0029f2f5" officeooo:paragraph-rsid="004654ed"/>
    </style:style>
    <style:style style:name="P38" style:family="paragraph" style:parent-style-name="Text_20_body">
      <style:text-properties officeooo:paragraph-rsid="0029f2f5"/>
    </style:style>
    <style:style style:name="P39" style:family="paragraph" style:parent-style-name="Text_20_body">
      <style:text-properties officeooo:paragraph-rsid="002a656f"/>
    </style:style>
    <style:style style:name="P40" style:family="paragraph" style:parent-style-name="Text_20_body">
      <style:text-properties officeooo:paragraph-rsid="002bce66"/>
    </style:style>
    <style:style style:name="P41" style:family="paragraph" style:parent-style-name="Text_20_body">
      <style:text-properties officeooo:rsid="002bd9c6" officeooo:paragraph-rsid="002bd9c6"/>
    </style:style>
    <style:style style:name="P42" style:family="paragraph" style:parent-style-name="Text_20_body">
      <style:text-properties officeooo:paragraph-rsid="002dd473"/>
    </style:style>
    <style:style style:name="P43" style:family="paragraph" style:parent-style-name="Text_20_body">
      <style:text-properties officeooo:paragraph-rsid="0020b361"/>
    </style:style>
    <style:style style:name="P44" style:family="paragraph" style:parent-style-name="Text_20_body">
      <style:text-properties officeooo:paragraph-rsid="0037565a"/>
    </style:style>
    <style:style style:name="P45" style:family="paragraph" style:parent-style-name="Text_20_body">
      <style:text-properties officeooo:rsid="0037565a" officeooo:paragraph-rsid="0037565a"/>
    </style:style>
    <style:style style:name="P46" style:family="paragraph" style:parent-style-name="Text_20_body">
      <style:text-properties officeooo:rsid="0021d7ea" officeooo:paragraph-rsid="004444a2"/>
    </style:style>
    <style:style style:name="P47" style:family="paragraph" style:parent-style-name="Text_20_body">
      <style:text-properties officeooo:paragraph-rsid="0021d7ea"/>
    </style:style>
    <style:style style:name="P48" style:family="paragraph" style:parent-style-name="Text_20_body">
      <style:paragraph-properties fo:text-align="end" style:justify-single-word="false"/>
      <style:text-properties officeooo:rsid="0041c8a9" officeooo:paragraph-rsid="0041c8a9"/>
    </style:style>
    <style:style style:name="P49" style:family="paragraph" style:parent-style-name="Text_20_body">
      <style:text-properties officeooo:paragraph-rsid="004870d2"/>
    </style:style>
    <style:style style:name="P50" style:family="paragraph" style:parent-style-name="Text_20_body">
      <style:text-properties officeooo:rsid="004a30d1" officeooo:paragraph-rsid="004a30d1"/>
    </style:style>
    <style:style style:name="P51" style:family="paragraph" style:parent-style-name="Text_20_body">
      <style:text-properties officeooo:paragraph-rsid="0053be28"/>
    </style:style>
    <style:style style:name="P52" style:family="paragraph" style:parent-style-name="Text_20_body">
      <style:text-properties officeooo:paragraph-rsid="00579762"/>
    </style:style>
    <style:style style:name="P53" style:family="paragraph" style:parent-style-name="Text_20_body">
      <style:text-properties officeooo:paragraph-rsid="0060b516"/>
    </style:style>
    <style:style style:name="P54" style:family="paragraph" style:parent-style-name="Text_20_body">
      <style:text-properties officeooo:rsid="006321ac" officeooo:paragraph-rsid="006321ac"/>
    </style:style>
    <style:style style:name="P55" style:family="paragraph" style:parent-style-name="Text_20_body">
      <style:paragraph-properties fo:text-align="end" style:justify-single-word="false"/>
      <style:text-properties officeooo:paragraph-rsid="0068fa11"/>
    </style:style>
    <style:style style:name="P56" style:family="paragraph" style:parent-style-name="Text_20_body">
      <style:text-properties officeooo:paragraph-rsid="006bff5f"/>
    </style:style>
    <style:style style:name="P57" style:family="paragraph" style:parent-style-name="Text_20_body">
      <style:text-properties officeooo:paragraph-rsid="00784db8"/>
    </style:style>
    <style:style style:name="P58" style:family="paragraph" style:parent-style-name="Text_20_body">
      <style:text-properties officeooo:paragraph-rsid="007ab990"/>
    </style:style>
    <style:style style:name="P59" style:family="paragraph" style:parent-style-name="Text_20_body">
      <style:text-properties fo:font-weight="bold" officeooo:rsid="0029f2f5" officeooo:paragraph-rsid="0029f2f5" style:font-weight-asian="bold" style:font-weight-complex="bold"/>
    </style:style>
    <style:style style:name="P60" style:family="paragraph" style:parent-style-name="Text_20_body">
      <style:text-properties style:font-name="Arial" officeooo:rsid="002a656f" officeooo:paragraph-rsid="0029f2f5"/>
    </style:style>
    <style:style style:name="P61" style:family="paragraph" style:parent-style-name="Text_20_body">
      <style:text-properties style:font-name="Arial" officeooo:rsid="002bce66" officeooo:paragraph-rsid="002bce66"/>
    </style:style>
    <style:style style:name="P62" style:family="paragraph" style:parent-style-name="Text_20_body">
      <style:text-properties style:font-name="Arial" officeooo:rsid="002bd9c6" officeooo:paragraph-rsid="002bd9c6"/>
    </style:style>
    <style:style style:name="P63" style:family="paragraph" style:parent-style-name="Text_20_body">
      <style:text-properties style:font-name="Arial" officeooo:rsid="002bdfa6" officeooo:paragraph-rsid="002bdfa6"/>
    </style:style>
    <style:style style:name="P64" style:family="paragraph" style:parent-style-name="Text_20_body">
      <style:text-properties fo:font-weight="normal" officeooo:paragraph-rsid="007ab990" style:font-weight-asian="normal" style:font-weight-complex="normal"/>
    </style:style>
    <style:style style:name="P65" style:family="paragraph" style:parent-style-name="Text_20_body">
      <style:text-properties officeooo:rsid="008acc01" officeooo:paragraph-rsid="008acc01"/>
    </style:style>
    <style:style style:name="P66" style:family="paragraph" style:parent-style-name="Text_20_body">
      <style:text-properties officeooo:rsid="008c114a" officeooo:paragraph-rsid="008c114a"/>
    </style:style>
    <style:style style:name="P67" style:family="paragraph" style:parent-style-name="Text_20_body">
      <style:text-properties officeooo:paragraph-rsid="009068e6"/>
    </style:style>
    <style:style style:name="P68" style:family="paragraph" style:parent-style-name="Text_20_body">
      <style:text-properties officeooo:paragraph-rsid="0095e587"/>
    </style:style>
    <style:style style:name="P69" style:family="paragraph" style:parent-style-name="Text_20_body">
      <style:text-properties officeooo:paragraph-rsid="0097cd22"/>
    </style:style>
    <style:style style:name="P70" style:family="paragraph" style:parent-style-name="Text_20_body">
      <style:text-properties officeooo:paragraph-rsid="00b2bbcb"/>
    </style:style>
    <style:style style:name="P71" style:family="paragraph" style:parent-style-name="Text_20_body">
      <style:text-properties officeooo:paragraph-rsid="00d6e57b"/>
    </style:style>
    <style:style style:name="P72" style:family="paragraph" style:parent-style-name="Text_20_body">
      <style:text-properties officeooo:rsid="00d7fe22" officeooo:paragraph-rsid="00d7fe22"/>
    </style:style>
    <style:style style:name="P73" style:family="paragraph" style:parent-style-name="Text_20_body">
      <style:text-properties officeooo:rsid="00dd5855" officeooo:paragraph-rsid="00dd5855"/>
    </style:style>
    <style:style style:name="P74" style:family="paragraph" style:parent-style-name="Text_20_body">
      <style:text-properties officeooo:rsid="00ccfc98" officeooo:paragraph-rsid="00f5970b"/>
    </style:style>
    <style:style style:name="P75" style:family="paragraph" style:parent-style-name="Text_20_body">
      <style:text-properties officeooo:rsid="00ce369a" officeooo:paragraph-rsid="00f5970b"/>
    </style:style>
    <style:style style:name="P76" style:family="paragraph" style:parent-style-name="Text_20_body">
      <style:text-properties officeooo:paragraph-rsid="00afa712"/>
    </style:style>
    <style:style style:name="P77" style:family="paragraph" style:parent-style-name="Text_20_body">
      <style:text-properties officeooo:paragraph-rsid="00f81ff0"/>
    </style:style>
    <style:style style:name="P78" style:family="paragraph" style:parent-style-name="Text_20_body">
      <style:text-properties officeooo:paragraph-rsid="00fe56cc"/>
    </style:style>
    <style:style style:name="P79" style:family="paragraph" style:parent-style-name="Text_20_body">
      <style:text-properties officeooo:paragraph-rsid="0100401d"/>
    </style:style>
    <style:style style:name="P80" style:family="paragraph" style:parent-style-name="Text_20_body">
      <style:text-properties officeooo:rsid="01005916" officeooo:paragraph-rsid="01005916"/>
    </style:style>
    <style:style style:name="P81" style:family="paragraph" style:parent-style-name="_30__20_Block">
      <style:text-properties officeooo:paragraph-rsid="00a25ca3"/>
    </style:style>
    <style:style style:name="P82" style:family="paragraph" style:parent-style-name="_30__20_Block">
      <style:text-properties officeooo:paragraph-rsid="0095e587"/>
    </style:style>
    <style:style style:name="P83" style:family="paragraph" style:parent-style-name="Standard">
      <style:text-properties officeooo:paragraph-rsid="005b368b"/>
    </style:style>
    <style:style style:name="P84" style:family="paragraph" style:parent-style-name="Standard">
      <style:text-properties fo:font-style="normal" officeooo:rsid="00564743" officeooo:paragraph-rsid="00d6e57b" style:font-style-asian="normal" style:font-style-complex="normal"/>
    </style:style>
    <style:style style:name="P85" style:family="paragraph" style:parent-style-name="Standard">
      <style:text-properties officeooo:paragraph-rsid="005bf8d8"/>
    </style:style>
    <style:style style:name="P86" style:family="paragraph" style:parent-style-name="Standard">
      <style:text-properties officeooo:paragraph-rsid="00d6e57b"/>
    </style:style>
    <style:style style:name="P87" style:family="paragraph" style:parent-style-name="Table_20_Contents">
      <loext:graphic-properties draw:fill="none"/>
      <style:paragraph-properties fo:margin-left="0cm" fo:margin-right="0cm" fo:line-height="115%" fo:text-align="start" style:justify-single-word="false" fo:text-indent="0cm" style:auto-text-indent="false" fo:background-color="transparent" text:number-lines="false" text:line-number="0"/>
      <style:text-properties officeooo:paragraph-rsid="00624a68"/>
    </style:style>
    <style:style style:name="P88" style:family="paragraph" style:parent-style-name="Titre_20_dans_20_tableau">
      <style:paragraph-properties fo:margin-left="0cm" fo:margin-right="0cm" fo:text-indent="0cm" style:auto-text-indent="false"/>
    </style:style>
    <style:style style:name="P89"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fo:font-size="11pt" fo:font-weight="bold" officeooo:rsid="0060b516" officeooo:paragraph-rsid="0060c481" style:font-weight-asian="bold" style:font-weight-complex="bold"/>
    </style:style>
    <style:style style:name="P90"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fo:font-size="11pt" fo:font-weight="bold" officeooo:rsid="0060b516" officeooo:paragraph-rsid="0060b516" style:font-weight-asian="bold" style:font-weight-complex="bold"/>
    </style:style>
    <style:style style:name="P91"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fo:font-size="11pt" officeooo:rsid="0060b516" officeooo:paragraph-rsid="0062d39b"/>
    </style:style>
    <style:style style:name="P92"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fo:font-size="11pt" officeooo:rsid="0060b516" officeooo:paragraph-rsid="0060b516"/>
    </style:style>
    <style:style style:name="P93"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officeooo:paragraph-rsid="0062d39b"/>
    </style:style>
    <style:style style:name="P94" style:family="paragraph" style:parent-style-name="Table_20_Contents">
      <loext:graphic-properties draw:fill="none"/>
      <style:paragraph-properties fo:margin-left="0.801cm" fo:margin-right="0cm" fo:line-height="115%" fo:text-align="start" style:justify-single-word="false" fo:text-indent="-0.3cm" style:auto-text-indent="false" fo:background-color="transparent" text:number-lines="false" text:line-number="0"/>
      <style:text-properties officeooo:paragraph-rsid="00624a68"/>
    </style:style>
    <style:style style:name="P95" style:family="paragraph" style:parent-style-name="Table_20_Contents">
      <loext:graphic-properties draw:fill="none"/>
      <style:paragraph-properties fo:margin-left="0.499cm" fo:margin-right="0cm" fo:line-height="115%" fo:text-align="start" style:justify-single-word="false" fo:text-indent="0cm" style:auto-text-indent="false" fo:background-color="transparent" text:number-lines="false" text:line-number="0"/>
      <style:text-properties officeooo:rsid="006de5b7" officeooo:paragraph-rsid="006de5b7"/>
    </style:style>
    <style:style style:name="P96" style:family="paragraph" style:parent-style-name="Table_20_Contents">
      <loext:graphic-properties draw:fill="none"/>
      <style:paragraph-properties fo:margin-left="0.499cm" fo:margin-right="0cm" fo:line-height="115%" fo:text-align="start" style:justify-single-word="false" fo:text-indent="0cm" style:auto-text-indent="false" fo:background-color="transparent" text:number-lines="false" text:line-number="0"/>
      <style:text-properties officeooo:paragraph-rsid="006de5b7"/>
    </style:style>
    <style:style style:name="P97" style:family="paragraph" style:parent-style-name="Table_20_Contents">
      <loext:graphic-properties draw:fill="none"/>
      <style:paragraph-properties fo:margin-left="0.499cm" fo:margin-right="0cm" fo:line-height="115%" fo:text-align="start" style:justify-single-word="false" fo:text-indent="0cm" style:auto-text-indent="false" fo:background-color="transparent" text:number-lines="false" text:line-number="0"/>
      <style:text-properties officeooo:paragraph-rsid="006ee9f1"/>
    </style:style>
    <style:style style:name="P98" style:family="paragraph" style:parent-style-name="Table_20_Contents">
      <loext:graphic-properties draw:fill="none"/>
      <style:paragraph-properties fo:margin-left="0.499cm" fo:margin-right="0cm" fo:line-height="115%" fo:text-align="start" style:justify-single-word="false" fo:text-indent="0cm" style:auto-text-indent="false" fo:background-color="transparent" text:number-lines="false" text:line-number="0"/>
      <style:text-properties style:font-name="Verdana" fo:font-size="11pt" fo:font-weight="bold" officeooo:rsid="0060b516" officeooo:paragraph-rsid="006de5b7" style:font-weight-asian="bold" style:font-weight-complex="bold"/>
    </style:style>
    <style:style style:name="P99" style:family="paragraph" style:parent-style-name="Para_20_1">
      <style:text-properties officeooo:paragraph-rsid="0095e587"/>
    </style:style>
    <style:style style:name="P100" style:family="paragraph" style:parent-style-name="Para_20_1">
      <style:text-properties officeooo:paragraph-rsid="00ad7551"/>
    </style:style>
    <style:style style:name="P101" style:family="paragraph" style:parent-style-name="Para_20_1">
      <style:text-properties officeooo:rsid="00ad9764" officeooo:paragraph-rsid="00ad9764"/>
    </style:style>
    <style:style style:name="P102" style:family="paragraph" style:parent-style-name="Para_20_1">
      <style:text-properties officeooo:rsid="00ad9764" officeooo:paragraph-rsid="00cbe877"/>
    </style:style>
    <style:style style:name="P103" style:family="paragraph" style:parent-style-name="Para_20_1">
      <style:text-properties fo:font-weight="normal" officeooo:rsid="00ad7551" officeooo:paragraph-rsid="00ad7551" style:font-weight-asian="normal" style:font-weight-complex="normal"/>
    </style:style>
    <style:style style:name="P104" style:family="paragraph" style:parent-style-name="Para_20_1">
      <style:text-properties fo:font-size="2pt" officeooo:rsid="00c5a8c8" officeooo:paragraph-rsid="00ddfe1b" style:font-size-asian="2pt" style:font-size-complex="2pt"/>
    </style:style>
    <style:style style:name="P105" style:family="paragraph" style:parent-style-name="Footnote">
      <style:text-properties officeooo:rsid="00c0e58e" officeooo:paragraph-rsid="00c0e58e"/>
    </style:style>
    <style:style style:name="P106" style:family="paragraph" style:parent-style-name="Heading_20_1">
      <style:text-properties officeooo:rsid="001f2388" officeooo:paragraph-rsid="001f2388"/>
    </style:style>
    <style:style style:name="P107" style:family="paragraph" style:parent-style-name="Heading_20_1">
      <style:text-properties style:font-name="Arial" officeooo:rsid="002bce66"/>
    </style:style>
    <style:style style:name="P108" style:family="paragraph" style:parent-style-name="Heading_20_1">
      <style:paragraph-properties fo:break-before="page"/>
    </style:style>
    <style:style style:name="P109" style:family="paragraph" style:parent-style-name="Heading_20_1">
      <style:paragraph-properties fo:margin-top="0cm" fo:margin-bottom="0.109cm" loext:contextual-spacing="false" fo:text-align="center" style:justify-single-word="false"/>
    </style:style>
    <style:style style:name="P110" style:family="paragraph" style:parent-style-name="Heading_20_2">
      <style:text-properties officeooo:rsid="00160296" officeooo:paragraph-rsid="00160296"/>
    </style:style>
    <style:style style:name="P111" style:family="paragraph" style:parent-style-name="Heading_20_2">
      <style:text-properties officeooo:paragraph-rsid="00160296"/>
    </style:style>
    <style:style style:name="P112" style:family="paragraph" style:parent-style-name="Heading_20_2">
      <style:text-properties style:font-name="Liberation Sans" fo:font-size="15pt" fo:font-weight="bold" officeooo:rsid="00d5e7a5" officeooo:paragraph-rsid="00d5e7a5" style:font-name-asian="Microsoft YaHei" style:font-size-asian="16.1000003814697pt" style:font-weight-asian="bold" style:font-name-complex="Mangal" style:font-size-complex="16.1000003814697pt" style:font-weight-complex="bold"/>
    </style:style>
    <style:style style:name="P113" style:family="paragraph" style:parent-style-name="Heading_20_2">
      <style:text-properties officeooo:rsid="006f052c" officeooo:paragraph-rsid="006f052c"/>
    </style:style>
    <style:style style:name="P114" style:family="paragraph" style:parent-style-name="Heading_20_2">
      <style:text-properties officeooo:paragraph-rsid="008c629b"/>
    </style:style>
    <style:style style:name="P115" style:family="paragraph" style:parent-style-name="Heading_20_2">
      <style:text-properties officeooo:rsid="00f0ea04" officeooo:paragraph-rsid="00f2e197"/>
    </style:style>
    <style:style style:name="P116" style:family="paragraph" style:parent-style-name="Heading_20_2">
      <style:text-properties officeooo:rsid="00b9eb3a" officeooo:paragraph-rsid="01067679"/>
    </style:style>
    <style:style style:name="P117" style:family="paragraph" style:parent-style-name="Heading_20_2">
      <style:text-properties officeooo:paragraph-rsid="01044c67"/>
    </style:style>
    <style:style style:name="P118" style:family="paragraph" style:parent-style-name="Heading_20_2">
      <style:text-properties officeooo:rsid="00ccfc98" officeooo:paragraph-rsid="00f5970b"/>
    </style:style>
    <style:style style:name="P119" style:family="paragraph" style:parent-style-name="Heading_20_2">
      <style:text-properties officeooo:paragraph-rsid="01067679"/>
    </style:style>
    <style:style style:name="P120" style:family="paragraph" style:parent-style-name="Heading_20_2">
      <style:paragraph-properties fo:break-before="page"/>
    </style:style>
    <style:style style:name="P121" style:family="paragraph" style:parent-style-name="Heading_20_3">
      <style:text-properties officeooo:rsid="0021d7ea" officeooo:paragraph-rsid="0021d7ea"/>
    </style:style>
    <style:style style:name="P122" style:family="paragraph" style:parent-style-name="Text_20_body" style:list-style-name="L1"/>
    <style:style style:name="P123" style:family="paragraph" style:parent-style-name="Text_20_body" style:list-style-name="L1">
      <style:text-properties officeooo:rsid="003ba173" officeooo:paragraph-rsid="003ba173"/>
    </style:style>
    <style:style style:name="P124" style:family="paragraph" style:parent-style-name="Text_20_body" style:list-style-name="L2">
      <style:text-properties style:font-name="Arial" officeooo:rsid="002bd9c6" officeooo:paragraph-rsid="002bd9c6"/>
    </style:style>
    <style:style style:name="P125" style:family="paragraph" style:parent-style-name="Text_20_body" style:list-style-name="L3">
      <style:text-properties style:font-name="Arial" officeooo:rsid="002bdfa6" officeooo:paragraph-rsid="002bdfa6"/>
    </style:style>
    <style:style style:name="P126" style:family="paragraph" style:parent-style-name="Text_20_body" style:list-style-name="L2">
      <style:text-properties officeooo:rsid="004bca43" officeooo:paragraph-rsid="004bca43"/>
    </style:style>
    <style:style style:name="P127" style:family="paragraph" style:parent-style-name="Text_20_body" style:list-style-name="L3">
      <style:text-properties officeooo:paragraph-rsid="002bdfa6"/>
    </style:style>
    <style:style style:name="P128" style:family="paragraph" style:parent-style-name="Text_20_body" style:list-style-name="L4"/>
    <style:style style:name="P129" style:family="paragraph" style:parent-style-name="Text_20_body" style:list-style-name="L4">
      <style:text-properties officeooo:paragraph-rsid="00d98f2a"/>
    </style:style>
    <style:style style:name="P130" style:family="paragraph" style:parent-style-name="Text_20_body">
      <style:text-properties officeooo:rsid="0104d049" officeooo:paragraph-rsid="0104d049"/>
    </style:style>
    <style:style style:name="P131" style:family="paragraph" style:parent-style-name="Text_20_body">
      <style:text-properties officeooo:rsid="00b9eb3a" officeooo:paragraph-rsid="01067679"/>
    </style:style>
    <style:style style:name="P132" style:family="paragraph" style:parent-style-name="Text_20_body">
      <style:text-properties officeooo:rsid="00bb970f" officeooo:paragraph-rsid="01067679"/>
    </style:style>
    <style:style style:name="P133" style:family="paragraph" style:parent-style-name="Text_20_body">
      <style:text-properties officeooo:paragraph-rsid="01067679"/>
    </style:style>
    <style:style style:name="P134" style:family="paragraph" style:parent-style-name="Text_20_body">
      <style:text-properties officeooo:paragraph-rsid="01087168"/>
    </style:style>
    <style:style style:name="P135" style:family="paragraph" style:parent-style-name="Text_20_body">
      <style:text-properties officeooo:rsid="01087168" officeooo:paragraph-rsid="01087168"/>
    </style:style>
    <style:style style:name="T1" style:family="text">
      <style:text-properties style:font-name="Verdana" fo:font-size="15pt" fo:font-weight="bold" officeooo:rsid="00134c4a" style:font-size-asian="15pt" style:font-weight-asian="bold" style:font-size-complex="15pt" style:font-weight-complex="bold"/>
    </style:style>
    <style:style style:name="T2" style:family="text">
      <style:text-properties style:font-name="Verdana" fo:font-size="15pt" fo:font-weight="bold" officeooo:rsid="00d1aa15" style:font-size-asian="15pt" style:font-weight-asian="bold" style:font-size-complex="15pt" style:font-weight-complex="bold"/>
    </style:style>
    <style:style style:name="T3" style:family="text">
      <style:text-properties style:font-name="Verdana" fo:font-size="10pt" officeooo:rsid="0087f3aa" style:font-size-asian="10pt" style:font-size-complex="10pt"/>
    </style:style>
    <style:style style:name="T4" style:family="text">
      <style:text-properties style:font-name="Verdana" fo:font-size="10pt" officeooo:rsid="001c1688" style:font-size-asian="10pt" style:font-size-complex="10pt"/>
    </style:style>
    <style:style style:name="T5" style:family="text">
      <style:text-properties style:font-name="Verdana" fo:font-size="10pt" officeooo:rsid="00dd5855" style:font-size-asian="10pt" style:font-size-complex="10pt"/>
    </style:style>
    <style:style style:name="T6" style:family="text">
      <style:text-properties style:font-name="Verdana" fo:font-size="10pt" officeooo:rsid="00534d35" style:font-size-asian="10pt" style:font-size-complex="10pt"/>
    </style:style>
    <style:style style:name="T7" style:family="text">
      <style:text-properties style:font-name="Verdana" fo:font-size="10pt" officeooo:rsid="010d7bfa" style:font-size-asian="10pt" style:font-size-complex="10pt"/>
    </style:style>
    <style:style style:name="T8" style:family="text">
      <style:text-properties style:font-name="Verdana" fo:font-size="11pt" officeooo:rsid="0021d7ea"/>
    </style:style>
    <style:style style:name="T9" style:family="text">
      <style:text-properties style:font-name="Verdana" fo:font-size="11pt" officeooo:rsid="0060b516"/>
    </style:style>
    <style:style style:name="T10" style:family="text">
      <style:text-properties style:font-name="Verdana" fo:font-size="11pt" fo:font-weight="normal" style:font-weight-asian="normal" style:font-weight-complex="normal"/>
    </style:style>
    <style:style style:name="T11" style:family="text">
      <style:text-properties style:font-name="Verdana" fo:font-size="11pt" fo:font-weight="normal" officeooo:rsid="007db062" style:font-weight-asian="normal" style:font-weight-complex="normal"/>
    </style:style>
    <style:style style:name="T12" style:family="text">
      <style:text-properties style:font-name="Verdana" fo:font-size="11pt" fo:font-weight="normal" officeooo:rsid="00ad7551" style:font-weight-asian="normal" style:font-weight-complex="normal"/>
    </style:style>
    <style:style style:name="T13" style:family="text">
      <style:text-properties style:font-name="Verdana" fo:font-size="11pt" officeooo:rsid="006bff5f"/>
    </style:style>
    <style:style style:name="T14" style:family="text">
      <style:text-properties style:font-name="Verdana" fo:font-size="11pt" officeooo:rsid="006d1ec6"/>
    </style:style>
    <style:style style:name="T15" style:family="text">
      <style:text-properties style:font-name="Verdana" fo:font-size="11pt" fo:font-weight="bold" style:font-weight-asian="bold" style:font-weight-complex="bold"/>
    </style:style>
    <style:style style:name="T16" style:family="text">
      <style:text-properties style:font-name="Verdana" fo:font-size="11pt" fo:font-weight="bold" officeooo:rsid="0060b516" style:font-weight-asian="bold" style:font-weight-complex="bold"/>
    </style:style>
    <style:style style:name="T17" style:family="text">
      <style:text-properties style:font-name="Verdana" fo:font-size="11pt" fo:font-weight="bold" officeooo:rsid="0074bac1" style:font-weight-asian="bold" style:font-weight-complex="bold"/>
    </style:style>
    <style:style style:name="T18" style:family="text">
      <style:text-properties style:font-name="Verdana" fo:font-size="11pt" fo:font-weight="bold" officeooo:rsid="0070feeb" style:font-weight-asian="bold" style:font-weight-complex="bold"/>
    </style:style>
    <style:style style:name="T19" style:family="text">
      <style:text-properties style:font-name="Verdana" fo:font-size="11pt" fo:font-weight="bold" officeooo:rsid="00d98f2a" style:font-weight-asian="bold" style:font-weight-complex="bold"/>
    </style:style>
    <style:style style:name="T20" style:family="text">
      <style:text-properties style:font-name="Verdana" fo:font-size="11pt" officeooo:rsid="006de5b7"/>
    </style:style>
    <style:style style:name="T21" style:family="text">
      <style:text-properties style:font-name="Verdana" fo:font-size="11pt" officeooo:rsid="006ee9f1"/>
    </style:style>
    <style:style style:name="T22" style:family="text">
      <style:text-properties style:font-name="Verdana" fo:font-size="11pt" officeooo:rsid="0074bac1"/>
    </style:style>
    <style:style style:name="T23" style:family="text">
      <style:text-properties style:font-name="Verdana" fo:font-size="11pt" officeooo:rsid="007ab990"/>
    </style:style>
    <style:style style:name="T24" style:family="text">
      <style:text-properties style:font-name="Verdana" fo:font-size="11pt" officeooo:rsid="007d5678"/>
    </style:style>
    <style:style style:name="T25" style:family="text">
      <style:text-properties style:font-name="Verdana" fo:font-size="11pt" officeooo:rsid="00926083"/>
    </style:style>
    <style:style style:name="T26" style:family="text">
      <style:text-properties style:font-name="Verdana" fo:font-size="11pt" officeooo:rsid="0095e587"/>
    </style:style>
    <style:style style:name="T27" style:family="text">
      <style:text-properties style:font-name="Verdana" fo:font-size="11pt" officeooo:rsid="0097cd22"/>
    </style:style>
    <style:style style:name="T28" style:family="text">
      <style:text-properties style:font-name="Verdana" fo:font-size="11pt" officeooo:rsid="00989e8e"/>
    </style:style>
    <style:style style:name="T29" style:family="text">
      <style:text-properties style:font-name="Verdana" fo:font-size="11pt" officeooo:rsid="00a7e4dd"/>
    </style:style>
    <style:style style:name="T30" style:family="text">
      <style:text-properties style:font-name="Verdana" fo:font-size="11pt" officeooo:rsid="00b492eb"/>
    </style:style>
    <style:style style:name="T31" style:family="text">
      <style:text-properties style:font-name="Verdana" fo:font-size="11pt" officeooo:rsid="00c06b49"/>
    </style:style>
    <style:style style:name="T32" style:family="text">
      <style:text-properties style:font-name="Verdana" fo:font-size="11pt" officeooo:rsid="00b9eb3a"/>
    </style:style>
    <style:style style:name="T33" style:family="text">
      <style:text-properties style:font-name="Verdana" fo:font-size="11pt" officeooo:rsid="00d7fe22"/>
    </style:style>
    <style:style style:name="T34" style:family="text">
      <style:text-properties style:font-name="Verdana" fo:font-size="11pt" fo:font-style="italic" officeooo:rsid="00b492eb" style:font-size-asian="10pt" style:font-style-asian="italic" style:font-size-complex="10pt" style:font-style-complex="italic"/>
    </style:style>
    <style:style style:name="T35" style:family="text">
      <style:text-properties style:font-name="Verdana" fo:font-size="11pt" fo:font-style="italic" officeooo:rsid="00f35ca7" style:font-size-asian="10pt" style:font-style-asian="italic" style:font-size-complex="10pt" style:font-style-complex="italic"/>
    </style:style>
    <style:style style:name="T36" style:family="text">
      <style:text-properties style:font-name="Verdana" fo:font-size="11pt" fo:font-style="italic" officeooo:rsid="00bcf0c0" style:font-style-asian="italic" style:font-style-complex="italic"/>
    </style:style>
    <style:style style:name="T37" style:family="text">
      <style:text-properties style:font-name="Verdana" fo:font-size="11pt" fo:font-style="italic" officeooo:rsid="00c06b49" style:font-style-asian="italic" style:font-style-complex="italic"/>
    </style:style>
    <style:style style:name="T38" style:family="text">
      <style:text-properties style:font-name="Verdana" fo:font-size="11pt" fo:font-style="italic" officeooo:rsid="00f9fd3e" style:font-style-asian="italic" style:font-style-complex="italic"/>
    </style:style>
    <style:style style:name="T39" style:family="text">
      <style:text-properties style:font-name="Verdana" fo:font-size="11pt" officeooo:rsid="00afa712"/>
    </style:style>
    <style:style style:name="T40" style:family="text">
      <style:text-properties style:font-name="Verdana" fo:font-size="11pt" officeooo:rsid="00f4a65f"/>
    </style:style>
    <style:style style:name="T41" style:family="text">
      <style:text-properties style:font-name="Verdana" fo:font-size="11pt" officeooo:rsid="00f0ea04"/>
    </style:style>
    <style:style style:name="T42" style:family="text">
      <style:text-properties style:font-name="Verdana" fo:font-size="11pt" officeooo:rsid="00f56e5a"/>
    </style:style>
    <style:style style:name="T43" style:family="text">
      <style:text-properties style:font-name="Verdana" fo:font-size="11pt" officeooo:rsid="00fd8e3e"/>
    </style:style>
    <style:style style:name="T44" style:family="text">
      <style:text-properties style:font-name="Verdana" fo:font-size="11pt" officeooo:rsid="00fe56cc"/>
    </style:style>
    <style:style style:name="T45" style:family="text">
      <style:text-properties style:font-name="Verdana" fo:font-size="11pt" officeooo:rsid="01005916"/>
    </style:style>
    <style:style style:name="T46" style:family="text">
      <style:text-properties style:font-name="Verdana" fo:font-size="11pt" officeooo:rsid="00c0e58e"/>
    </style:style>
    <style:style style:name="T47" style:family="text">
      <style:text-properties style:font-name="Verdana" fo:font-size="11pt" officeooo:rsid="01044c67"/>
    </style:style>
    <style:style style:name="T48" style:family="text">
      <style:text-properties style:font-name="Verdana" fo:font-size="9.60000038146973pt" fo:font-style="italic" officeooo:rsid="002dd473"/>
    </style:style>
    <style:style style:name="T49" style:family="text">
      <style:text-properties style:font-name="Verdana" fo:font-size="9.60000038146973pt" fo:font-style="italic" officeooo:rsid="005df027"/>
    </style:style>
    <style:style style:name="T50" style:family="text">
      <style:text-properties style:font-name="Verdana" fo:font-size="9.60000038146973pt" fo:font-style="italic" fo:font-weight="normal" officeooo:rsid="007f3831" style:font-weight-asian="normal" style:font-weight-complex="normal"/>
    </style:style>
    <style:style style:name="T51" style:family="text">
      <style:text-properties style:font-name="Verdana" fo:font-size="9.60000038146973pt" fo:font-style="italic" officeooo:rsid="00bcf0c0" style:font-style-asian="italic" style:font-style-complex="italic"/>
    </style:style>
    <style:style style:name="T52" style:family="text">
      <style:text-properties style:font-name="Verdana" fo:font-size="9.60000038146973pt" fo:font-style="italic" officeooo:rsid="00f9fd3e" style:font-style-asian="italic" style:font-style-complex="italic"/>
    </style:style>
    <style:style style:name="T53" style:family="text">
      <style:text-properties style:font-name="Verdana" officeooo:rsid="0074bac1"/>
    </style:style>
    <style:style style:name="T54" style:family="text">
      <style:text-properties style:font-name="Verdana" officeooo:rsid="0075220c"/>
    </style:style>
    <style:style style:name="T55" style:family="text">
      <style:text-properties style:font-name="Verdana" fo:font-size="7.69999980926514pt" officeooo:rsid="00d6e57b" style:font-size-asian="10pt" style:font-size-complex="10pt"/>
    </style:style>
    <style:style style:name="T56" style:family="text">
      <style:text-properties style:font-name="Verdana" fo:font-size="9pt" officeooo:rsid="00b492eb" style:font-size-asian="9pt" style:font-size-complex="9pt"/>
    </style:style>
    <style:style style:name="T57" style:family="text">
      <style:text-properties fo:font-size="15pt" fo:font-weight="bold" officeooo:rsid="00134c4a" style:font-size-asian="15pt" style:font-weight-asian="bold" style:font-size-complex="15pt" style:font-weight-complex="bold"/>
    </style:style>
    <style:style style:name="T58" style:family="text">
      <style:text-properties officeooo:rsid="00134c4a"/>
    </style:style>
    <style:style style:name="T59" style:family="text">
      <style:text-properties fo:font-size="10pt" officeooo:rsid="001c1688" style:font-size-asian="10pt" style:font-size-complex="10pt"/>
    </style:style>
    <style:style style:name="T60" style:family="text">
      <style:text-properties fo:font-size="10pt" officeooo:rsid="001e9ba5" style:font-size-asian="10pt" style:font-size-complex="10pt"/>
    </style:style>
    <style:style style:name="T61" style:family="text">
      <style:text-properties fo:font-size="10pt" officeooo:rsid="010d7bfa" style:font-size-asian="10pt" style:font-size-complex="10pt"/>
    </style:style>
    <style:style style:name="T62" style:family="text">
      <style:text-properties fo:font-size="11pt" officeooo:rsid="004f03d0"/>
    </style:style>
    <style:style style:name="T63" style:family="text">
      <style:text-properties fo:font-size="11pt" officeooo:rsid="0050feb4"/>
    </style:style>
    <style:style style:name="T64" style:family="text">
      <style:text-properties fo:font-size="11pt" fo:font-weight="normal" officeooo:rsid="004f03d0" style:font-weight-asian="normal" style:font-weight-complex="normal"/>
    </style:style>
    <style:style style:name="T65" style:family="text">
      <style:text-properties fo:font-size="11pt" officeooo:rsid="0060b516"/>
    </style:style>
    <style:style style:name="T66" style:family="text">
      <style:text-properties fo:font-size="11pt" officeooo:rsid="00624a68"/>
    </style:style>
    <style:style style:name="T67" style:family="text">
      <style:text-properties fo:font-size="11pt" officeooo:rsid="0062d39b"/>
    </style:style>
    <style:style style:name="T68" style:family="text">
      <style:text-properties fo:font-size="11pt" officeooo:rsid="006a8678"/>
    </style:style>
    <style:style style:name="T69" style:family="text">
      <style:text-properties fo:font-size="11pt" officeooo:rsid="007f3831" style:font-weight-asian="normal" style:font-weight-complex="normal"/>
    </style:style>
    <style:style style:name="T70" style:family="text">
      <style:text-properties fo:font-size="11pt" officeooo:rsid="0106d378"/>
    </style:style>
    <style:style style:name="T71" style:family="text">
      <style:text-properties officeooo:rsid="00160296"/>
    </style:style>
    <style:style style:name="T72" style:family="text">
      <style:text-properties style:font-name="Liberation Sans" fo:font-size="16.1000003814697pt" fo:font-weight="bold" officeooo:rsid="00160296" style:font-name-asian="Microsoft YaHei" style:font-size-asian="16.1000003814697pt" style:font-weight-asian="bold" style:font-name-complex="Mangal" style:font-size-complex="16.1000003814697pt" style:font-weight-complex="bold"/>
    </style:style>
    <style:style style:name="T73" style:family="text">
      <style:text-properties style:font-name="Liberation Sans" fo:font-size="15pt" fo:font-weight="bold" style:font-name-asian="Microsoft YaHei" style:font-size-asian="16.1000003814697pt" style:font-weight-asian="bold" style:font-name-complex="Mangal" style:font-size-complex="16.1000003814697pt" style:font-weight-complex="bold"/>
    </style:style>
    <style:style style:name="T74" style:family="text">
      <style:text-properties style:font-name="Liberation Sans" fo:font-size="15pt" fo:font-weight="bold" officeooo:rsid="00ccfc98" style:font-name-asian="Microsoft YaHei" style:font-size-asian="16.1000003814697pt" style:font-weight-asian="bold" style:font-name-complex="Mangal" style:font-size-complex="16.1000003814697pt" style:font-weight-complex="bold"/>
    </style:style>
    <style:style style:name="T75" style:family="text">
      <style:text-properties style:font-name="Liberation Sans" fo:font-size="15pt" fo:font-weight="bold" officeooo:rsid="01044c67" style:font-name-asian="Microsoft YaHei" style:font-size-asian="16.1000003814697pt" style:font-weight-asian="bold" style:font-name-complex="Mangal" style:font-size-complex="16.1000003814697pt" style:font-weight-complex="bold"/>
    </style:style>
    <style:style style:name="T76" style:family="text">
      <style:text-properties style:font-name="Liberation Sans" fo:font-size="15pt" fo:font-weight="bold" officeooo:rsid="0106d378" style:font-name-asian="Microsoft YaHei" style:font-size-asian="16.1000003814697pt" style:font-weight-asian="bold" style:font-name-complex="Mangal" style:font-size-complex="16.1000003814697pt" style:font-weight-complex="bold"/>
    </style:style>
    <style:style style:name="T77" style:family="text">
      <style:text-properties fo:font-weight="bold" style:font-weight-asian="bold" style:font-weight-complex="bold"/>
    </style:style>
    <style:style style:name="T78" style:family="text">
      <style:text-properties fo:font-weight="bold" officeooo:rsid="0029f2f5" style:font-weight-asian="bold" style:font-weight-complex="bold"/>
    </style:style>
    <style:style style:name="T79" style:family="text">
      <style:text-properties fo:font-weight="bold" officeooo:rsid="0070feeb" style:font-weight-asian="bold" style:font-weight-complex="bold"/>
    </style:style>
    <style:style style:name="T80" style:family="text">
      <style:text-properties fo:font-weight="bold" officeooo:rsid="00f0ea04" style:font-weight-asian="bold" style:font-weight-complex="bold"/>
    </style:style>
    <style:style style:name="T81" style:family="text">
      <style:text-properties officeooo:rsid="0020b361"/>
    </style:style>
    <style:style style:name="T82" style:family="text">
      <style:text-properties style:font-name="Arial"/>
    </style:style>
    <style:style style:name="T83" style:family="text">
      <style:text-properties style:font-name="Arial" officeooo:rsid="0020b361"/>
    </style:style>
    <style:style style:name="T84" style:family="text">
      <style:text-properties style:font-name="Arial" officeooo:rsid="002349ba"/>
    </style:style>
    <style:style style:name="T85" style:family="text">
      <style:text-properties style:font-name="Arial" officeooo:rsid="001407f2"/>
    </style:style>
    <style:style style:name="T86" style:family="text">
      <style:text-properties style:font-name="Arial" officeooo:rsid="00284228"/>
    </style:style>
    <style:style style:name="T87" style:family="text">
      <style:text-properties style:font-name="Arial" officeooo:rsid="0029f2f5"/>
    </style:style>
    <style:style style:name="T88" style:family="text">
      <style:text-properties style:font-name="Arial" officeooo:rsid="002a656f"/>
    </style:style>
    <style:style style:name="T89" style:family="text">
      <style:text-properties style:font-name="Arial" officeooo:rsid="002bce66"/>
    </style:style>
    <style:style style:name="T90" style:family="text">
      <style:text-properties style:font-name="Arial" fo:font-weight="bold" style:font-weight-asian="bold" style:font-weight-complex="bold"/>
    </style:style>
    <style:style style:name="T91" style:family="text">
      <style:text-properties style:font-name="Arial" fo:font-weight="bold" officeooo:rsid="002bce66" style:font-weight-asian="bold" style:font-weight-complex="bold"/>
    </style:style>
    <style:style style:name="T92" style:family="text">
      <style:text-properties style:font-name="Arial" officeooo:rsid="002bdfa6"/>
    </style:style>
    <style:style style:name="T93" style:family="text">
      <style:text-properties style:font-name="Arial" officeooo:rsid="002dd473"/>
    </style:style>
    <style:style style:name="T94" style:family="text">
      <style:text-properties style:font-name="Arial" officeooo:rsid="002dde8d"/>
    </style:style>
    <style:style style:name="T95" style:family="text">
      <style:text-properties style:font-name="Arial" fo:font-size="11pt" officeooo:rsid="002bce66"/>
    </style:style>
    <style:style style:name="T96" style:family="text">
      <style:text-properties style:font-name="Arial" fo:font-size="11pt" officeooo:rsid="004a30d1"/>
    </style:style>
    <style:style style:name="T97" style:family="text">
      <style:text-properties style:font-name="Arial" fo:font-size="11pt" officeooo:rsid="004d9ee1"/>
    </style:style>
    <style:style style:name="T98" style:family="text">
      <style:text-properties style:font-name="Arial" fo:font-size="11pt" officeooo:rsid="002bdfa6"/>
    </style:style>
    <style:style style:name="T99" style:family="text">
      <style:text-properties style:font-name="Arial" fo:font-size="11pt" officeooo:rsid="004f03d0"/>
    </style:style>
    <style:style style:name="T100" style:family="text">
      <style:text-properties style:font-name="Arial" fo:font-size="11pt" officeooo:rsid="0050feb4"/>
    </style:style>
    <style:style style:name="T101" style:family="text">
      <style:text-properties style:font-name="Arial" officeooo:rsid="004d9ee1"/>
    </style:style>
    <style:style style:name="T102" style:family="text">
      <style:text-properties style:font-name="Arial" officeooo:rsid="004f03d0"/>
    </style:style>
    <style:style style:name="T103" style:family="text">
      <style:text-properties style:font-name="Arial" officeooo:rsid="005df027"/>
    </style:style>
    <style:style style:name="T104" style:family="text">
      <style:text-properties style:font-name="Arial" officeooo:rsid="0087f3aa"/>
    </style:style>
    <style:style style:name="T105" style:family="text">
      <style:text-properties fo:font-style="italic" style:font-style-asian="italic" style:font-style-complex="italic"/>
    </style:style>
    <style:style style:name="T106" style:family="text">
      <style:text-properties fo:font-style="italic" officeooo:rsid="0020b361" style:font-style-asian="italic" style:font-style-complex="italic"/>
    </style:style>
    <style:style style:name="T107" style:family="text">
      <style:text-properties fo:font-style="italic" officeooo:rsid="0021d7ea" style:font-style-asian="italic" style:font-style-complex="italic"/>
    </style:style>
    <style:style style:name="T108" style:family="text">
      <style:text-properties fo:font-style="italic" officeooo:rsid="00e6edd2" style:font-style-asian="italic" style:font-style-complex="italic"/>
    </style:style>
    <style:style style:name="T109" style:family="text">
      <style:text-properties fo:font-style="italic" officeooo:rsid="00bcf0c0" style:font-style-asian="italic" style:font-style-complex="italic"/>
    </style:style>
    <style:style style:name="T110" style:family="text">
      <style:text-properties fo:font-style="italic" fo:font-weight="bold" officeooo:rsid="00bcf0c0" style:font-style-asian="italic" style:font-weight-asian="bold" style:font-style-complex="italic" style:font-weight-complex="bold"/>
    </style:style>
    <style:style style:name="T111" style:family="text">
      <style:text-properties fo:font-style="italic" fo:font-weight="normal" officeooo:rsid="00bcf0c0" style:font-style-asian="italic" style:font-weight-asian="normal" style:font-style-complex="italic" style:font-weight-complex="normal"/>
    </style:style>
    <style:style style:name="T112" style:family="text">
      <style:text-properties fo:font-style="italic" fo:font-weight="normal" officeooo:rsid="00f9fd3e" style:font-style-asian="italic" style:font-weight-asian="normal" style:font-style-complex="italic" style:font-weight-complex="normal"/>
    </style:style>
    <style:style style:name="T113" style:family="text">
      <style:text-properties officeooo:rsid="002349ba"/>
    </style:style>
    <style:style style:name="T114" style:family="text">
      <style:text-properties fo:font-style="normal" style:font-style-asian="normal" style:font-style-complex="normal"/>
    </style:style>
    <style:style style:name="T115" style:family="text">
      <style:text-properties fo:font-style="normal" officeooo:rsid="0020b361" style:font-style-asian="normal" style:font-style-complex="normal"/>
    </style:style>
    <style:style style:name="T116" style:family="text">
      <style:text-properties fo:font-style="normal" officeooo:rsid="00564743" style:font-style-asian="normal" style:font-style-complex="normal"/>
    </style:style>
    <style:style style:name="T117" style:family="text">
      <style:text-properties fo:font-style="normal" officeooo:rsid="00579762" style:font-style-asian="normal" style:font-style-complex="normal"/>
    </style:style>
    <style:style style:name="T118" style:family="text">
      <style:text-properties fo:font-style="normal" officeooo:rsid="00d5e7a5" style:font-style-asian="normal" style:font-style-complex="normal"/>
    </style:style>
    <style:style style:name="T119" style:family="text">
      <style:text-properties fo:font-style="normal" officeooo:rsid="00d6e57b" style:font-style-asian="normal" style:font-style-complex="normal"/>
    </style:style>
    <style:style style:name="T120" style:family="text">
      <style:text-properties fo:font-style="normal" fo:font-weight="normal" style:font-style-asian="normal" style:font-weight-asian="normal" style:font-style-complex="normal" style:font-weight-complex="normal"/>
    </style:style>
    <style:style style:name="T121" style:family="text">
      <style:text-properties officeooo:rsid="0024de3a"/>
    </style:style>
    <style:style style:name="T122" style:family="text">
      <style:text-properties officeooo:rsid="00284228"/>
    </style:style>
    <style:style style:name="T123" style:family="text">
      <style:text-properties officeooo:rsid="001407f2"/>
    </style:style>
    <style:style style:name="T124" style:family="text">
      <style:text-properties officeooo:rsid="0029f2f5"/>
    </style:style>
    <style:style style:name="T125" style:family="text">
      <style:text-properties officeooo:rsid="002a656f"/>
    </style:style>
    <style:style style:name="T126" style:family="text">
      <style:text-properties officeooo:rsid="002bdfa6"/>
    </style:style>
    <style:style style:name="T127" style:family="text">
      <style:text-properties officeooo:rsid="002dd473"/>
    </style:style>
    <style:style style:name="T128" style:family="text">
      <style:text-properties officeooo:rsid="003b03c6"/>
    </style:style>
    <style:style style:name="T129" style:family="text">
      <style:text-properties officeooo:rsid="003d9b3e"/>
    </style:style>
    <style:style style:name="T130" style:family="text">
      <style:text-properties officeooo:rsid="0021d7ea"/>
    </style:style>
    <style:style style:name="T131" style:family="text">
      <style:text-properties officeooo:rsid="00440f9f"/>
    </style:style>
    <style:style style:name="T132" style:family="text">
      <style:text-properties fo:font-weight="normal" style:font-weight-asian="normal" style:font-weight-complex="normal"/>
    </style:style>
    <style:style style:name="T133" style:family="text">
      <style:text-properties fo:font-weight="normal" officeooo:rsid="007ab990" style:font-weight-asian="normal" style:font-weight-complex="normal"/>
    </style:style>
    <style:style style:name="T134" style:family="text">
      <style:text-properties fo:font-weight="normal" officeooo:rsid="00ad7551" style:font-weight-asian="normal" style:font-weight-complex="normal"/>
    </style:style>
    <style:style style:name="T135" style:family="text">
      <style:text-properties fo:font-weight="normal" officeooo:rsid="00ad9764" style:font-weight-asian="normal" style:font-weight-complex="normal"/>
    </style:style>
    <style:style style:name="T136" style:family="text">
      <style:text-properties fo:font-weight="normal" officeooo:rsid="00c7fd93" style:font-weight-asian="normal" style:font-weight-complex="normal"/>
    </style:style>
    <style:style style:name="T137" style:family="text">
      <style:text-properties fo:font-weight="normal" officeooo:rsid="00cbe877" style:font-weight-asian="normal" style:font-weight-complex="normal"/>
    </style:style>
    <style:style style:name="T138" style:family="text">
      <style:text-properties fo:font-weight="normal" officeooo:rsid="00ccfc98" style:font-weight-asian="normal" style:font-weight-complex="normal"/>
    </style:style>
    <style:style style:name="T139" style:family="text">
      <style:text-properties officeooo:rsid="00462870"/>
    </style:style>
    <style:style style:name="T140" style:family="text">
      <style:text-properties officeooo:rsid="004654ed"/>
    </style:style>
    <style:style style:name="T141" style:family="text">
      <style:text-properties officeooo:rsid="00534d35"/>
    </style:style>
    <style:style style:name="T142" style:family="text">
      <style:text-properties officeooo:rsid="00564743"/>
    </style:style>
    <style:style style:name="T143" style:family="text">
      <style:text-properties officeooo:rsid="005bf8d8"/>
    </style:style>
    <style:style style:name="T144" style:family="text">
      <style:text-properties officeooo:rsid="00564743" style:font-style-asian="normal" style:font-style-complex="normal"/>
    </style:style>
    <style:style style:name="T145" style:family="text">
      <style:text-properties fo:font-size="10.5pt" style:font-size-asian="10.5pt" style:font-size-complex="10.5pt"/>
    </style:style>
    <style:style style:name="T146" style:family="text">
      <style:text-properties officeooo:rsid="005f936b"/>
    </style:style>
    <style:style style:name="T147" style:family="text">
      <style:text-properties officeooo:rsid="0060b516"/>
    </style:style>
    <style:style style:name="T148" style:family="text">
      <style:text-properties officeooo:rsid="0060c481"/>
    </style:style>
    <style:style style:name="T149" style:family="text">
      <style:text-properties officeooo:rsid="00624a68"/>
    </style:style>
    <style:style style:name="T150" style:family="text">
      <style:text-properties officeooo:rsid="0062d39b"/>
    </style:style>
    <style:style style:name="T151" style:family="text">
      <style:text-properties officeooo:rsid="00649edd"/>
    </style:style>
    <style:style style:name="T152" style:family="text">
      <style:text-properties officeooo:rsid="00655c99"/>
    </style:style>
    <style:style style:name="T153" style:family="text">
      <style:text-properties style:font-name="Liberation Mono" fo:font-size="10.8000001907349pt" officeooo:rsid="00624a68" style:font-name-asian="NSimSun1" style:font-name-complex="Liberation Mono"/>
    </style:style>
    <style:style style:name="T154" style:family="text">
      <style:text-properties style:font-name="Liberation Mono" fo:font-size="10.8000001907349pt" officeooo:rsid="006a8678" style:font-name-asian="NSimSun1" style:font-name-complex="Liberation Mono"/>
    </style:style>
    <style:style style:name="T155" style:family="text">
      <style:text-properties style:font-name="Liberation Mono" fo:font-size="12pt" officeooo:rsid="00b2bbcb" style:font-name-asian="NSimSun1" style:font-size-asian="12pt" style:font-name-complex="Liberation Mono" style:font-size-complex="12pt"/>
    </style:style>
    <style:style style:name="T156" style:family="text">
      <style:text-properties officeooo:rsid="006de5b7"/>
    </style:style>
    <style:style style:name="T157" style:family="text">
      <style:text-properties officeooo:rsid="006ee9f1"/>
    </style:style>
    <style:style style:name="T158" style:family="text">
      <style:text-properties officeooo:rsid="0070feeb"/>
    </style:style>
    <style:style style:name="T159" style:family="text">
      <style:text-properties officeooo:rsid="0074bac1"/>
    </style:style>
    <style:style style:name="T160" style:family="text">
      <style:text-properties officeooo:rsid="0075220c"/>
    </style:style>
    <style:style style:name="T161" style:family="text">
      <style:text-properties officeooo:rsid="0076504a"/>
    </style:style>
    <style:style style:name="T162" style:family="text">
      <style:text-properties officeooo:rsid="00784db8"/>
    </style:style>
    <style:style style:name="T163" style:family="text">
      <style:text-properties officeooo:rsid="007ab990"/>
    </style:style>
    <style:style style:name="T164" style:family="text">
      <style:text-properties officeooo:rsid="007d5678"/>
    </style:style>
    <style:style style:name="T165" style:family="text">
      <style:text-properties style:font-weight-asian="normal" style:font-weight-complex="normal"/>
    </style:style>
    <style:style style:name="T166" style:family="text">
      <style:text-properties officeooo:rsid="00895f92"/>
    </style:style>
    <style:style style:name="T167" style:family="text">
      <style:text-properties officeooo:rsid="00908fcd"/>
    </style:style>
    <style:style style:name="T168" style:family="text">
      <style:text-properties officeooo:rsid="00926083"/>
    </style:style>
    <style:style style:name="T169" style:family="text">
      <style:text-properties officeooo:rsid="00929e75"/>
    </style:style>
    <style:style style:name="T170" style:family="text">
      <style:text-properties officeooo:rsid="0095e587"/>
    </style:style>
    <style:style style:name="T171" style:family="text">
      <style:text-properties officeooo:rsid="0097cd22"/>
    </style:style>
    <style:style style:name="T172" style:family="text">
      <style:text-properties officeooo:rsid="0098632a"/>
    </style:style>
    <style:style style:name="T173" style:family="text">
      <style:text-properties officeooo:rsid="0099c765"/>
    </style:style>
    <style:style style:name="T174" style:family="text">
      <style:text-properties officeooo:rsid="009bbda3"/>
    </style:style>
    <style:style style:name="T175" style:family="text">
      <style:text-properties officeooo:rsid="00a19510"/>
    </style:style>
    <style:style style:name="T176" style:family="text">
      <style:text-properties officeooo:rsid="00a249f0"/>
    </style:style>
    <style:style style:name="T177" style:family="text">
      <style:text-properties officeooo:rsid="00a25ca3"/>
    </style:style>
    <style:style style:name="T178" style:family="text">
      <style:text-properties officeooo:rsid="00a41af6"/>
    </style:style>
    <style:style style:name="T179" style:family="text">
      <style:text-properties officeooo:rsid="00a7e4dd"/>
    </style:style>
    <style:style style:name="T180" style:family="text">
      <style:text-properties fo:font-size="9pt" style:font-size-asian="9pt" style:font-size-complex="9pt"/>
    </style:style>
    <style:style style:name="T181" style:family="text">
      <style:text-properties fo:font-size="9pt" officeooo:rsid="00a19510" style:font-size-asian="9pt" style:font-size-complex="9pt"/>
    </style:style>
    <style:style style:name="T182" style:family="text">
      <style:text-properties fo:font-size="9pt" officeooo:rsid="002dd473" style:font-size-asian="9pt" style:font-size-complex="9pt"/>
    </style:style>
    <style:style style:name="T183" style:family="text">
      <style:text-properties fo:font-size="9pt" fo:font-style="normal" officeooo:rsid="002dd473" style:font-size-asian="9pt" style:font-style-asian="normal" style:font-size-complex="9pt" style:font-style-complex="normal"/>
    </style:style>
    <style:style style:name="T184" style:family="text">
      <style:text-properties fo:font-size="9pt" fo:font-style="normal" officeooo:rsid="00564743" style:font-size-asian="9pt" style:font-style-asian="normal" style:font-size-complex="9pt" style:font-style-complex="normal"/>
    </style:style>
    <style:style style:name="T185" style:family="text">
      <style:text-properties officeooo:rsid="00ab60b0"/>
    </style:style>
    <style:style style:name="T186" style:family="text">
      <style:text-properties style:font-name="Lucida Sans Unicode" fo:font-size="11pt" fo:font-weight="bold" officeooo:rsid="00ad7551"/>
    </style:style>
    <style:style style:name="T187" style:family="text">
      <style:text-properties officeooo:rsid="00afa712"/>
    </style:style>
    <style:style style:name="T188" style:family="text">
      <style:text-properties officeooo:rsid="00b2bbcb"/>
    </style:style>
    <style:style style:name="T189" style:family="text">
      <style:text-properties fo:font-size="12pt" style:font-size-asian="12pt" style:font-size-complex="12pt"/>
    </style:style>
    <style:style style:name="T190" style:family="text">
      <style:text-properties fo:font-size="12pt" officeooo:rsid="00b2bbcb" style:font-size-asian="12pt" style:font-size-complex="12pt"/>
    </style:style>
    <style:style style:name="T191" style:family="text">
      <style:text-properties officeooo:rsid="00b492eb"/>
    </style:style>
    <style:style style:name="T192" style:family="text">
      <style:text-properties officeooo:rsid="00b9eb3a"/>
    </style:style>
    <style:style style:name="T193" style:family="text">
      <style:text-properties officeooo:rsid="00bb970f"/>
    </style:style>
    <style:style style:name="T194" style:family="text">
      <style:text-properties officeooo:rsid="00c53bce"/>
    </style:style>
    <style:style style:name="T195" style:family="text">
      <style:text-properties officeooo:rsid="00c975ff"/>
    </style:style>
    <style:style style:name="T196" style:family="text">
      <style:text-properties officeooo:rsid="00cb695a"/>
    </style:style>
    <style:style style:name="T197" style:family="text">
      <style:text-properties officeooo:rsid="00d1aa15"/>
    </style:style>
    <style:style style:name="T198" style:family="text">
      <style:text-properties style:font-size-asian="10.5pt" style:font-size-complex="10.5pt"/>
    </style:style>
    <style:style style:name="T199" style:family="text">
      <style:text-properties officeooo:rsid="00d50907" style:font-size-asian="10.5pt" style:font-size-complex="10.5pt"/>
    </style:style>
    <style:style style:name="T200" style:family="text">
      <style:text-properties officeooo:rsid="00d6e57b"/>
    </style:style>
    <style:style style:name="T201" style:family="text">
      <style:text-properties officeooo:rsid="00d79a8d"/>
    </style:style>
    <style:style style:name="T202" style:family="text">
      <style:text-properties officeooo:rsid="00d7baad"/>
    </style:style>
    <style:style style:name="T203" style:family="text">
      <style:text-properties fo:color="#000000" style:font-name="Courier" fo:font-size="9pt" style:font-size-asian="9pt"/>
    </style:style>
    <style:style style:name="T204" style:family="text">
      <style:text-properties fo:color="#acacac" style:font-name="Arial" fo:font-size="9pt" style:font-size-asian="9pt"/>
    </style:style>
    <style:style style:name="T205" style:family="text">
      <style:text-properties fo:color="#acacac" style:font-name="Arial" fo:font-size="9pt" officeooo:rsid="00e487e8" style:font-size-asian="9pt"/>
    </style:style>
    <style:style style:name="T206" style:family="text">
      <style:text-properties fo:color="#acacac" style:font-name="Arial" fo:font-size="9pt" officeooo:rsid="00e62f1d" style:font-size-asian="9pt"/>
    </style:style>
    <style:style style:name="T207" style:family="text">
      <style:text-properties fo:color="#acacac" style:font-name="Arial" fo:font-size="9pt" fo:font-style="italic" style:font-size-asian="9pt" style:font-style-asian="italic"/>
    </style:style>
    <style:style style:name="T208" style:family="text">
      <style:text-properties style:font-name="Courier" fo:font-size="9pt" style:font-size-asian="9pt"/>
    </style:style>
    <style:style style:name="T209" style:family="text">
      <style:text-properties fo:color="#db287a" style:font-name="Verdana" fo:font-size="11pt" fo:font-style="italic" fo:font-weight="bold"/>
    </style:style>
    <style:style style:name="T210" style:family="text">
      <style:text-properties fo:font-size="14pt" style:font-size-asian="14pt" style:font-size-complex="14pt"/>
    </style:style>
    <style:style style:name="T211" style:family="text">
      <style:text-properties officeooo:rsid="00e6edd2"/>
    </style:style>
    <style:style style:name="T212" style:family="text">
      <style:text-properties officeooo:rsid="00f0ea04"/>
    </style:style>
    <style:style style:name="T213" style:family="text">
      <style:text-properties officeooo:rsid="00f35ca7"/>
    </style:style>
    <style:style style:name="T214" style:family="text">
      <style:text-properties officeooo:rsid="00f4a65f"/>
    </style:style>
    <style:style style:name="T215" style:family="text">
      <style:text-properties officeooo:rsid="00f56e5a"/>
    </style:style>
    <style:style style:name="T216" style:family="text">
      <style:text-properties officeooo:rsid="00bcf0c0" style:font-style-asian="italic" style:font-style-complex="italic"/>
    </style:style>
    <style:style style:name="T217" style:family="text">
      <style:text-properties officeooo:rsid="00f9fd3e" style:font-style-asian="italic" style:font-style-complex="italic"/>
    </style:style>
    <style:style style:name="T218" style:family="text">
      <style:text-properties officeooo:rsid="010a4c5e" style:font-style-asian="italic" style:font-style-complex="italic"/>
    </style:style>
    <style:style style:name="T219" style:family="text">
      <style:text-properties officeooo:rsid="01044c67"/>
    </style:style>
    <style:style style:name="T220" style:family="text">
      <style:text-properties officeooo:rsid="00c0e58e"/>
    </style:style>
    <style:style style:name="T221" style:family="text">
      <style:text-properties officeooo:rsid="0104d049"/>
    </style:style>
    <style:style style:name="T222" style:family="text">
      <style:text-properties officeooo:rsid="0106d378"/>
    </style:style>
    <style:style style:name="T223" style:family="text">
      <style:text-properties officeooo:rsid="01087168"/>
    </style:style>
    <style:style style:name="T224" style:family="text">
      <style:text-properties officeooo:rsid="010a4c5e"/>
    </style:style>
    <style:style style:name="fr1" style:family="graphic" style:parent-style-name="Graphics">
      <style:graphic-properties fo:margin-left="0cm" fo:margin-right="0cm" fo:margin-top="0cm" fo:margin-bottom="0cm" style:run-through="foreground"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7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319cm" fo:margin-right="0.319cm" fo:margin-top="0cm" fo:margin-bottom="0cm"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801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cm" fo:margin-right="0cm" fo:margin-top="0cm" fo:margin-bottom="0cm" style:run-through="foreground" style:wrap="lef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9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fo:margin-left="1.101cm" fo:margin-right="0cm"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11"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12" style:family="graphic" style:parent-style-name="Graphics">
      <style:graphic-properties fo:margin-left="0.6cm" fo:margin-right="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3" style:family="graphic" style:parent-style-name="Graphics">
      <style:graphic-properties fo:margin-left="0cm" fo:margin-right="0.6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14" style:family="graphic" style:parent-style-name="Graphics">
      <style:graphic-properties fo:margin-left="1cm" fo:margin-right="0cm"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3" draw:name="Image34" text:anchor-type="page" text:anchor-page-number="13" svg:x="16.655cm" svg:y="2.258cm" svg:width="2.858cm" svg:height="2.487cm" draw:z-index="38">
        <draw:image xlink:href="Pictures/100002010000006C0000005EC44CDEDF7AAF7219.png" xlink:type="simple" xlink:show="embed" xlink:actuate="onLoad" loext:mime-type="image/png"/>
      </draw:frame>
      <text:p text:style-name="Standard">L'objectif de ce cours est de devenir rapidement autonome avec le logiciel SPIP pour publier soi-même ses contenus sur Internet. Ce cours ne requiert aucune connaissance particulière en informatique.</text:p>
      <text:h text:style-name="Heading_20_1" text:outline-level="1">Qu’est-ce que SPIP</text:h>
      <text:p text:style-name="P34"><draw:frame draw:style-name="fr14" draw:name="Image1" text:anchor-type="paragraph" svg:x="10.25cm" svg:y="0cm" svg:width="6.773cm" svg:height="6.773cm" draw:z-index="1"><draw:image xlink:href="Pictures/1000020100000100000001008158A433581C7E72.png" xlink:type="simple" xlink:show="embed" xlink:actuate="onLoad" loext:mime-type="image/png"/></draw:frame>SPIP (Système de Publication assistée pour Internet Partagé) est un logiciel de gestion de contenus (en anglais : CMS ou Content Management System). Il permet de gérer un site internet <text:s/>seul ou en équipe. </text:p>
      <text:p text:style-name="P35"><text:span text:style-name="T85">S</text:span><text:span text:style-name="T86">PIP</text:span><text:span text:style-name="T122"> est un logiciel de Web libre (licence GPL) <text:s/>et gratuit. Il est disponible dans de nombreuses langues et sert de moteur à de nombreux sites allant du simple blog au grand site institutionnel.</text:span></text:p>
      <text:p text:style-name="P35"><text:span text:style-name="T123">La version </text:span><text:span text:style-name="T85">3.</text:span><text:span text:style-name="T86">2</text:span><text:span text:style-name="T123"> est publiée depuis 2017.</text:span></text:p>
      <text:p text:style-name="P29">Pour plus d’informations consultez le site officiel <text:a xlink:type="simple" xlink:href="https://www.spip.net/" text:style-name="Internet_20_link" text:visited-style-name="Visited_20_Internet_20_Link">https://www.spip.net</text:a></text:p>
      <text:h text:style-name="Heading_20_1" text:outline-level="1">Architecture d’un site SPIP</text:h>
      <text:p text:style-name="P30">Un site SPIP est toujours composé de deux parties</text:p>
      <text:h text:style-name="P110" text:outline-level="2">Partie publique</text:h>
      <text:p text:style-name="P30">Il s’agit de la partie du site Internet accessible et consultable par tous les internautes. <text:line-break/><text:span text:style-name="T121">Elle est généralement structurée par une arborescence de rubriques.</text:span></text:p>
      <text:p text:style-name="P30"><text:span text:style-name="T105">exemple d’adresse pour la partie publique </text:span>:  <text:a xlink:type="simple" xlink:href="http://spippourlesnuls.fr/" text:style-name="Internet_20_link" text:visited-style-name="Visited_20_Internet_20_Link">http://spippourlesnuls.fr</text:a></text:p>
      <text:h text:style-name="P111" text:outline-level="2"><text:span text:style-name="T71">Partie pri</text:span><text:span text:style-name="T72">vé</text:span><text:span text:style-name="T71">e</text:span></text:h>
      <text:p text:style-name="P30">L’espace privé <text:span text:style-name="T121">(</text:span>parfois appelé back-office<text:span text:style-name="T121">)</text:span> permet de modifier le contenu du site. Cette partie n’est accessible qu’aux rédacteurs et administrateurs du site, <text:span text:style-name="T121">connectés !</text:span>.</text:p>
      <table:table table:name="Tableau1" table:style-name="Tableau1">
        <table:table-column table:style-name="Tableau1.A" table:number-columns-repeated="3"/>
        <table:table-row table:style-name="Tableau1.1">
          <table:table-cell table:style-name="Tableau1.A1" office:value-type="string">
            <text:p text:style-name="P15">Internaute (visiteur)</text:p>
          </table:table-cell>
          <table:table-cell table:style-name="Tableau1.A1" office:value-type="string">
            <text:p text:style-name="P15">Rédacteur</text:p>
          </table:table-cell>
          <table:table-cell table:style-name="Tableau1.A1" office:value-type="string">
            <text:p text:style-name="P15">Administrateur</text:p>
          </table:table-cell>
        </table:table-row>
        <table:table-row>
          <table:table-cell table:style-name="Tableau1.A1" office:value-type="string">
            <text:p text:style-name="P14">Consulte le site public</text:p>
          </table:table-cell>
          <table:table-cell table:style-name="Tableau1.A1" office:value-type="string">
            <text:p text:style-name="P14"><text:s text:c="3"/>...en plus... </text:p>
          </table:table-cell>
          <table:table-cell table:style-name="Tableau1.A1" office:value-type="string">
            <text:p text:style-name="P14"><text:s text:c="2"/>...en plus... </text:p>
          </table:table-cell>
        </table:table-row>
        <table:table-row>
          <table:table-cell table:style-name="Tableau1.A1" office:value-type="string">
            <text:p text:style-name="Table_20_Contents"/>
          </table:table-cell>
          <table:table-cell table:style-name="Tableau1.A1" office:value-type="string">
            <text:p text:style-name="P31">Accède à la partie privée</text:p>
          </table:table-cell>
          <table:table-cell table:style-name="Tableau1.A1" office:value-type="string">
            <text:p text:style-name="P31">Edite les rubriques,<text:line-break/> les rédacteurs</text:p>
          </table:table-cell>
        </table:table-row>
        <table:table-row>
          <table:table-cell table:style-name="Tableau1.A1" office:value-type="string">
            <text:p text:style-name="Table_20_Contents"/>
          </table:table-cell>
          <table:table-cell table:style-name="Tableau1.A1" office:value-type="string">
            <text:p text:style-name="P31">Rédige des articles</text:p>
          </table:table-cell>
          <table:table-cell table:style-name="Tableau1.A1" office:value-type="string">
            <text:p text:style-name="P32">Modifie et valide les articles</text:p>
          </table:table-cell>
        </table:table-row>
        <table:table-row>
          <table:table-cell table:style-name="Tableau1.A1" office:value-type="string">
            <text:p text:style-name="Table_20_Contents"/>
          </table:table-cell>
          <table:table-cell table:style-name="Tableau1.A1" office:value-type="string">
            <text:p text:style-name="Table_20_Contents"/>
          </table:table-cell>
          <table:table-cell table:style-name="Tableau1.A1" office:value-type="string">
            <text:p text:style-name="P32">Gère le site techniquement</text:p>
          </table:table-cell>
        </table:table-row>
      </table:table>
      <text:h text:style-name="P106" text:outline-level="1"><draw:frame draw:style-name="fr2" draw:name="Image2" text:anchor-type="paragraph" svg:x="9.73cm" svg:y="0.072cm" svg:width="7.812cm" svg:height="9.79cm" draw:z-index="3"><draw:image xlink:href="Pictures/10000201000001990000021EFA2570D0D014AF83.png" xlink:type="simple" xlink:show="embed" xlink:actuate="onLoad" loext:mime-type="image/png"/></draw:frame><text:soft-page-break/>Accéder à l’espace de travail</text:h>
      <text:p text:style-name="P45">La page de connexion affiche le nom du site.</text:p>
      <text:h text:style-name="Heading_20_3" text:outline-level="3">Allez sur la page d’authentification</text:h>
      <text:p text:style-name="P33">Accessible depuis <text:span text:style-name="T81">un lien en bas du site public <text:line-break/>ou </text:span><text:s/><text:span text:style-name="T81">par </text:span>l’adresse <text:s text:c="2"/><text:line-break/> <text:s text:c="8"/><text:a xlink:type="simple" xlink:href="https://spippourlesnuls.fr/ecrire/" text:style-name="Internet_20_link" text:visited-style-name="Visited_20_Internet_20_Link">https://www.monsite.org/</text:a><text:a xlink:type="simple" xlink:href="https://spippourlesnuls.fr/ecrire/" text:style-name="Internet_20_link" text:visited-style-name="Visited_20_Internet_20_Link"><text:span text:style-name="T77">ecrire</text:span></text:a><text:a xlink:type="simple" xlink:href="https://spippourlesnuls.fr/ecrire/" text:style-name="Internet_20_link" text:visited-style-name="Visited_20_Internet_20_Link">/</text:a> <text:s/><text:note text:id="ftn1" text:note-class="footnote"><text:note-citation>1</text:note-citation><text:note-body><text:p text:style-name="P3">Ecrire sans accent les URL de référence sur le Web.</text:p></text:note-body></text:note></text:p>
      <text:p text:style-name="P43"/>
      <text:p text:style-name="P43"><text:span text:style-name="T81">Vous devez vous </text:span><text:span text:style-name="T83">a</text:span><text:span text:style-name="T84">uthen</text:span><text:span text:style-name="T81">tifier avec </text:span><text:span text:style-name="T83">l</text:span><text:span text:style-name="T84">es</text:span><text:span text:style-name="T81"> identifiant et mot de passe qu’un administrateur vous aura préalablement donné.</text:span></text:p>
      <text:p text:style-name="P44"><text:span text:style-name="T81">Vous pouvez aussi demander que le formulaire vous renvoie votre mot de passe par mail : cliquez sur «</text:span><text:span text:style-name="Cmd_20_Menu"><text:span text:style-name="T81"> </text:span></text:span><text:span text:style-name="Cmd_20_Menu"><text:span text:style-name="T106">mo</text:span></text:span><text:span text:style-name="Cmd_20_Menu"><text:span text:style-name="T107">t de</text:span></text:span><text:span text:style-name="Cmd_20_Menu"><text:span text:style-name="T106"> passe oublié ?</text:span></text:span><text:span text:style-name="T106"> </text:span><text:span text:style-name="T115">».</text:span></text:p>
      <text:p text:style-name="P48"><draw:frame draw:style-name="fr13" draw:name="Image5" text:anchor-type="paragraph" svg:x="-0.108cm" svg:y="0.326cm" svg:width="11.162cm" svg:height="3.948cm" draw:z-index="2"><draw:image xlink:href="Pictures/100002010000022D000000C5FB07B1CE10A894E7.png" xlink:type="simple" xlink:show="embed" xlink:actuate="onLoad" loext:mime-type="image/png"/></draw:frame><text:span text:style-name="T115"><text:s text:c="2"/>    </text:span><text:span text:style-name="T114">Désormais un assistant magique guidera vos premiers pas dans l’espace privé de SPIP, vous rappelant quelques conseils pour vos premières manipulations..<text:line-break/></text:span></text:p>
      <text:h text:style-name="P121" text:outline-level="3"><draw:frame draw:style-name="fr12" draw:name="Image3" text:anchor-type="paragraph" svg:x="10.391cm" svg:y="0.377cm" svg:width="7.163cm" svg:height="4.847cm" draw:z-index="4"><draw:image xlink:href="Pictures/1000000000000100000000AE63E2DF4AF8BF6D5E.jpg" xlink:type="simple" xlink:show="embed" xlink:actuate="onLoad" loext:mime-type="image/jpeg"/></draw:frame>Bienvenue dans la partie privée de SPIP </text:h>
      <text:p text:style-name="P47"><text:span text:style-name="T130">Dans cet espace vous pourrez créer vos articles et participer à la vie du site. </text:span><text:span text:style-name="T8">V</text:span><text:span text:style-name="T130">oyez :</text:span></text:p>
      <text:list xml:id="list3304025438" text:style-name="L1">
        <text:list-item>
          <text:p text:style-name="P123">le gros bouton de l’<text:span text:style-name="Cmd_20_Menu"><text:span text:style-name="T129">A</text:span></text:span><text:span text:style-name="Cmd_20_Menu">ccueil</text:span> privé (maison)</text:p>
        </text:list-item>
        <text:list-item>
          <text:p text:style-name="P122">le bouton <text:span text:style-name="Cmd_20_Menu">Edition</text:span> pour modifier le contenu</text:p>
        </text:list-item>
        <text:list-item>
          <text:p text:style-name="P123">en haut le lien <text:span text:style-name="Cmd_20_Menu">Se déconnecter</text:span></text:p>
        </text:list-item>
      </text:list>
      <text:p text:style-name="P46"><text:span text:style-name="T77">Une fois votre travail terminé, <text:line-break/></text:span><text:span text:style-name="T132">si vous êtes sur un ordinateur public</text:span><text:span text:style-name="T132"><text:note text:id="ftn2" text:note-class="footnote"><text:note-citation>2</text:note-citation><text:note-body><text:p text:style-name="P5">Ne cochez pas la case « rester identifié» sur un ordinateur public <text:span text:style-name="T197">(ouvert et utilisable par plusieurs personnes)</text:span>.</text:p></text:note-body></text:note></text:span><text:span text:style-name="T132"> n’oubliez pas de vous déconnecter.</text:span></text:p>
      <text:p text:style-name="P46"><draw:frame draw:style-name="fr2" draw:name="Image4" text:anchor-type="paragraph" svg:x="10.153cm" svg:y="-0.125cm" svg:width="7.114cm" svg:height="1.498cm" draw:z-index="5"><draw:image xlink:href="Pictures/1000020100000219000000719C1D3BE89ECED7A2.png" xlink:type="simple" xlink:show="embed" xlink:actuate="onLoad" loext:mime-type="image/png"/></draw:frame><text:span text:style-name="T77">Une fois connecté</text:span>, si vous retournez sur le site public, <text:span text:style-name="T128">vous noterez d</text:span>es boutons <text:span text:style-name="T128">apparus </text:span>en haut de page <text:span text:style-name="T128">(</text:span>par exemple ci-contre article de <text:s/><text:span text:style-name="T128">n°2) </text:span>disponible<text:span text:style-name="T128">s</text:span> pour revenir facilement au bon endroit dans la partie privée.</text:p>
      <text:h text:style-name="Heading_20_1" text:outline-level="1"><draw:frame draw:style-name="fr2" draw:name="Image6" text:anchor-type="paragraph" svg:x="9.049cm" svg:y="0cm" svg:width="8.387cm" svg:height="5.001cm" draw:z-index="6"><draw:image xlink:href="Pictures/100002010000013D000000BD470EE2542E261C84.png" xlink:type="simple" xlink:show="embed" xlink:actuate="onLoad" loext:mime-type="image/png"/></draw:frame><text:soft-page-break/><text:s/><text:span text:style-name="T113">Écrire son premier article</text:span></text:h>
      <text:p text:style-name="P36"><text:span text:style-name="T124">A l’accueil du privé, </text:span><text:span text:style-name="T78">c</text:span><text:span text:style-name="T77">hoisissez la rubrique</text:span> <text:span text:style-name="T131">(en cliquant sur son titre parmi les pavés ombrés en milieu d’écran), celle </text:span>dans l<text:span text:style-name="T140">a</text:span>quelle vous voulez proposer votre article.</text:p>
      <text:p text:style-name="P36"/>
      <text:p text:style-name="P36"/>
      <text:p text:style-name="P36"><draw:frame draw:style-name="fr2" draw:name="Image7" text:anchor-type="paragraph" svg:x="13.85cm" svg:y="-0.164cm" svg:width="2.593cm" svg:height="3.043cm" draw:z-index="8"><draw:image xlink:href="Pictures/1000020100000062000000739A74868A87B410E2.png" xlink:type="simple" xlink:show="embed" xlink:actuate="onLoad" loext:mime-type="image/png"/></draw:frame></text:p>
      <text:p text:style-name="P37"><draw:frame draw:style-name="fr2" draw:name="Image8" text:anchor-type="paragraph" svg:x="8.28cm" svg:y="0.954cm" svg:width="9.183cm" svg:height="7.885cm" draw:z-index="7"><draw:image xlink:href="Pictures/100002010000015B0000012AAD6ADD14D35B7632.png" xlink:type="simple" xlink:show="embed" xlink:actuate="onLoad" loext:mime-type="image/png"/></draw:frame><text:span text:style-name="T139">Puis c</text:span>liquez sur l’icone « <text:span text:style-name="T77">Ecrire un nouvel article</text:span> »<text:line-break/> ( <text:span text:style-name="T140">ce </text:span>bouton en bas de l’écran).</text:p>
      <text:p text:style-name="P59"/>
      <text:h text:style-name="Heading_20_3" text:outline-level="3"><text:span text:style-name="T77">Rédigez votre article</text:span> :</text:h>
      <text:p text:style-name="P49"><text:span text:style-name="T87">C</text:span><text:span text:style-name="T125">ompléte</text:span><text:span text:style-name="T87">z</text:span><text:span text:style-name="T124"> les champs « Titre », « Texte », <text:s/>etc.… <text:line-break/></text:span><text:span text:style-name="T87">e</text:span><text:span text:style-name="T124">t « </text:span><text:span text:style-name="Cmd_20_Menu"><text:span text:style-name="T124">Enregistrer</text:span></text:span><text:span text:style-name="T124"> » <text:line-break/> <text:s text:c="5"/>(bouton en bas de page)</text:span></text:p>
      <text:p text:style-name="P38"/>
      <text:p text:style-name="P49"><text:span text:style-name="T125">Vous pouvez </text:span><text:span text:style-name="T88">corriger votre texte votre texte : icône «</text:span><text:span text:style-name="Cmd_20_Menu"><text:span text:style-name="T125"> Modifier cet Article</text:span></text:span><text:span text:style-name="T88"> »</text:span></text:p>
      <text:p text:style-name="P60"/>
      <text:h text:style-name="Heading_20_3" text:outline-level="3">Proposez votre article à la publication</text:h>
      <text:p text:style-name="P39"><text:span text:style-name="T95">A </text:span><text:span text:style-name="T96">la fin de </text:span><text:span text:style-name="T88">votre rédaction</text:span><text:span text:style-name="T89">,</text:span><text:span text:style-name="T88"> il vous faut p</text:span><text:span text:style-name="T89">roposer</text:span><text:span text:style-name="T88"> l’article, </text:span><text:span text:style-name="T89">pour qu’il apparaisse dans la partie publique.</text:span></text:p>
      <text:p text:style-name="P50"><draw:frame draw:style-name="fr11" draw:name="Image9" text:anchor-type="paragraph" svg:width="17.489cm" svg:height="6.389cm" draw:z-index="9"><draw:image xlink:href="Pictures/10000201000003170000012130C5AD8FE626047F.png" xlink:type="simple" xlink:show="embed" xlink:actuate="onLoad" loext:mime-type="image/png"/></draw:frame><text:span text:style-name="T89">N</text:span><text:span text:style-name="T82">otez ci-dessus le cartouche de changement d’état de l’article : passer à « </text:span><text:span text:style-name="Cmd_20_Menu">proposé à l’évaluation</text:span><text:span text:style-name="T82"> » </text:span><text:span text:style-name="T104">et penser à cliquer sur le bouton Changer</text:span></text:p>
      <text:h text:style-name="P107" text:outline-level="1"><draw:frame draw:style-name="fr2" draw:name="Image10" text:anchor-type="paragraph" svg:x="11.643cm" svg:y="0.305cm" svg:width="5.609cm" svg:height="4.498cm" draw:z-index="10"><draw:image xlink:href="Pictures/10000201000000D4000000AAFA374106384DDEF8.png" xlink:type="simple" xlink:show="embed" xlink:actuate="onLoad" loext:mime-type="image/png"/></draw:frame><text:soft-page-break/>La validation des articles</text:h>
      <text:p text:style-name="P40"><text:span text:style-name="T89">Quand votre article </text:span><text:span text:style-name="T95">p</text:span><text:span text:style-name="T97">asse</text:span><text:span text:style-name="T89"> en statut </text:span><text:span text:style-name="T91">proposé</text:span><text:span text:style-name="T89">, il est soumis à l’évaluation des administrateurs qui vont décider de le publier ou non : cette validation est <text:s/>une action humaine elle peut donc prendre du temps.</text:span></text:p>
      <text:p text:style-name="P61"/>
      <text:p text:style-name="P41"><text:span text:style-name="T91">T</text:span><text:span text:style-name="T90">ant que votre article n’est pas validé</text:span><text:span text:style-name="T82">, vous pouvez :</text:span></text:p>
      <text:list xml:id="list1830522070" text:style-name="L2">
        <text:list-item>
          <text:p text:style-name="P124">le prévisualiser (comme publié sur le site)</text:p>
        </text:list-item>
        <text:list-item>
          <text:p text:style-name="P126"><text:span text:style-name="T82">modifier son contenu (suite aux remarques</text:span><text:span text:style-name="T82"><text:note text:id="ftn3" text:note-class="footnote"><text:note-citation>3</text:note-citation><text:note-body><text:p text:style-name="P8"><text:span text:style-name="T141">Il est possible d’activer un forum vous permettant permettant de recevoir des remarques formulées sur l’article par les relecteurs d</text:span><text:span text:style-name="T6">e</text:span><text:span text:style-name="T141"> l’espace privé. </text:span></text:p></text:note-body></text:note></text:span><text:span text:style-name="T82">...) </text:span></text:p>
        </text:list-item>
      </text:list>
      <text:p text:style-name="P62"><draw:frame draw:style-name="fr2" draw:name="Image11" text:anchor-type="paragraph" svg:x="9.419cm" svg:y="0.42cm" svg:width="8.229cm" svg:height="4.71cm" draw:z-index="11"><draw:image xlink:href="Pictures/1000020100000137000000B2ECEF989D8353C774.png" xlink:type="simple" xlink:show="embed" xlink:actuate="onLoad" loext:mime-type="image/png"/></draw:frame></text:p>
      <text:p text:style-name="P62"/>
      <text:p text:style-name="P62"/>
      <text:p text:style-name="P41"><text:span text:style-name="Astuce"><text:span text:style-name="T82">Astuce </text:span></text:span><text:span text:style-name="T82">: pour connaître le </text:span><text:span text:style-name="T90">statut</text:span><text:span text:style-name="T90"><text:note text:id="ftn4" text:note-class="footnote"><text:note-citation>4</text:note-citation><text:note-body><text:p text:style-name="P7"><text:span text:style-name="T126">Le statut d’état d’un article, selon les valeurs exposées en exergue, indique à SPIP de le présenter </text:span><text:span text:style-name="T6">en</text:span><text:span text:style-name="T126"> public sur le site, ou de le garder dans l’espace privé pour les rédacteurs.</text:span></text:p></text:note-body></text:note></text:span><text:span text:style-name="T90"> d’un article</text:span><text:span text:style-name="T82">, <text:line-break/>regardez l’icône de couleur </text:span><text:span text:style-name="T92"><text:s/></text:span><text:span text:style-name="T82">associée à côté de son titre.</text:span></text:p>
      <text:p text:style-name="P62"/>
      <text:p text:style-name="P62"/>
      <text:p text:style-name="P62"/>
      <text:p text:style-name="P62"/>
      <text:p text:style-name="P62"/>
      <text:h text:style-name="Heading_20_3" text:outline-level="3"><draw:frame draw:style-name="fr2" draw:name="Image12" text:anchor-type="paragraph" svg:x="11.019cm" svg:y="0.083cm" svg:width="6.456cm" svg:height="4.763cm" draw:z-index="12"><draw:image xlink:href="Pictures/10000201000000F4000000B4E071C1EE4F0FF380.png" xlink:type="simple" xlink:show="embed" xlink:actuate="onLoad" loext:mime-type="image/png"/></draw:frame><text:span text:style-name="T101">Dès l</text:span><text:span text:style-name="T82">ors que votre article est validé :.</text:span></text:h>
      <text:list xml:id="list3391772970" text:style-name="L3">
        <text:list-item>
          <text:p text:style-name="P127"><text:span text:style-name="T92">vous pouvez </text:span><text:span text:style-name="T102">toujours </text:span><text:span text:style-name="T92">le consulter </text:span><text:span text:style-name="T98">d</text:span><text:span text:style-name="T99">ans l’espace privé,<text:line-break/>ou aller l</text:span><text:span text:style-name="T100">e « </text:span><text:span text:style-name="Cmd_20_Menu"><text:span text:style-name="T63">Vo</text:span></text:span><text:span text:style-name="Cmd_20_Menu"><text:span text:style-name="T62">ir en ligne </text:span></text:span><text:span text:style-name="Cmd_20_Menu"><text:span text:style-name="T64">»</text:span></text:span><text:span text:style-name="T99"><text:note text:id="ftn5" text:note-class="footnote"><text:note-citation>5</text:note-citation><text:note-body><text:p text:style-name="P6">Ce bouton a remplacé le bouton précédent « <text:span text:style-name="Cmd_20_Menu">Previsualiser</text:span> » </text:p></text:note-body></text:note></text:span><text:span text:style-name="T99"> </text:span><text:span text:style-name="T92"><text:s/>(espace public), <text:line-break/></text:span></text:p>
        </text:list-item>
        <text:list-item>
          <text:p text:style-name="P125">mais pour des raisons de sécurité, vous ne pouvez plus le modifier ou le déplacer : pour cela il faut faire appel à un administrateur.</text:p>
        </text:list-item>
      </text:list>
      <text:p text:style-name="P63"/>
      <text:p text:style-name="P63"/>
      <text:p text:style-name="P63"/>
      <text:h text:style-name="Heading_20_1" text:outline-level="1"><text:soft-page-break/>Écrire un article complet</text:h>
      <text:h text:style-name="Heading_20_2" text:outline-level="2"><text:span text:style-name="T127">Utiliser les rac</text:span><text:span text:style-name="T93">c</text:span><text:span text:style-name="T127">ourc</text:span><text:span text:style-name="T93">is</text:span><text:span text:style-name="T127"> de mise en forme</text:span></text:h>
      <text:p text:style-name="P42"><text:span text:style-name="T127">Lorsque vous rédigez un article vous pouvez <text:s/>mettre en forme le texte grâce aux boutons du porte-plume. Cet outil vous permet d’enrichir et de structurer votre texte (intertitres, </text:span><text:span text:style-name="T93">gr</text:span><text:span text:style-name="T127">as, listes, etc.…).</text:span></text:p>
      <text:p text:style-name="P51"><text:span text:style-name="T127">Pour utiliser cette barre d’outils, sélectionnez le texte que vous voulez mettre en forme et cliquez sur un bouton (intertitre, grand, italique, liste, </text:span><text:span text:style-name="T93">lien</text:span><text:span text:style-name="T127"> hypertexte…).</text:span></text:p>
      <text:p text:style-name="P51"><draw:frame draw:style-name="fr10" draw:name="Image13" text:anchor-type="paragraph" svg:width="16.956cm" svg:height="1.903cm" draw:z-index="14"><draw:image xlink:href="Pictures/1000020100000281000000486A587A3FFAB230F8.png" xlink:type="simple" xlink:show="embed" xlink:actuate="onLoad" loext:mime-type="image/png"/></draw:frame><text:span text:style-name="T103">Vous voyez ci-dessus que </text:span><text:span text:style-name="T93">S</text:span><text:span text:style-name="T94">PIP</text:span><text:span text:style-name="T127"> rajoute alors un code autour du texte sélectionné</text:span><text:span text:style-name="T127"><text:note text:id="ftn6" text:note-class="footnote"><text:note-citation>6</text:note-citation><text:note-body><text:p text:style-name="P4"><text:span text:style-name="T200">Évitez d’intervenir directement sur ces </text:span><text:span text:style-name="T55">codes</text:span><text:span text:style-name="T200"> typographiques ajoutés par SPIP,qui relèvent d’une syntaxe interne ! <text:line-break/>Comme pour tout traitement de texte, Ils seront utilisés pour piloter l’affichage de votre article dans le site public..</text:span></text:p></text:note-body></text:note></text:span><text:span text:style-name="T127"> !<text:line-break/></text:span><text:span text:style-name="Remarque"><text:span text:style-name="T127">Dans </text:span></text:span><text:span text:style-name="Remarque"><text:span text:style-name="T48">c</text:span></text:span><text:span text:style-name="Remarque"><text:span text:style-name="T49">et e</text:span></text:span><text:span text:style-name="Remarque"><text:span text:style-name="T127">xemple, le code est une double accolade ouvrant et fermante autour du mot choisi pour être en gras. On peut aussi reprendre </text:span></text:span><text:span text:style-name="Remarque"><text:span text:style-name="T48">l</text:span></text:span><text:span text:style-name="Remarque"><text:span text:style-name="T127">e raccourci habituel aux traitements de textes, </text:span></text:span><text:span text:style-name="Cmd_20_Menu"><text:span text:style-name="T183">Ctrl+ B</text:span></text:span><text:span text:style-name="Remarque"><text:span text:style-name="T182"> </text:span></text:span></text:p>
      <text:p text:style-name="P86">On dit que ce code est un <text:span text:style-name="_30__20_Text">raccourci de mise en forme</text:span>. </text:p>
      <text:p text:style-name="P86"><draw:frame draw:style-name="fr2" draw:name="Image14" text:anchor-type="paragraph" svg:x="0.12cm" svg:y="0.106cm" svg:width="2.379cm" svg:height="0.767cm" draw:z-index="32"><draw:image xlink:href="Pictures/100002010000005A0000001D386B46407877882A.png" xlink:type="simple" xlink:show="embed" xlink:actuate="onLoad" loext:mime-type="image/png"/></draw:frame><text:span text:style-name="T143"><text:s text:c="2"/>Un clic sur cette icône affiche</text:span><text:span text:style-name="T143"><text:note text:id="ftn7" text:note-class="footnote"><text:note-citation>7</text:note-citation><text:note-body><text:p text:style-name="P85"><text:span text:style-name="_31__20_Text"><text:span text:style-name="T142"><text:s text:c="2"/></text:span></text:span><text:span text:style-name="Remarque"><text:span text:style-name="T142">Voir en annexe de ce document, un résumé pour tous les raccourcis disponibles</text:span></text:span><text:span text:style-name="Remarque"><text:span text:style-name="T144"> </text:span></text:span></text:p></text:note-body></text:note></text:span><text:span text:style-name="T143"> des écrans d’aide intégrée...</text:span></text:p>
      <text:p text:style-name="P84"><text:span text:style-name="Remarque"><text:span text:style-name="T184"/></text:span></text:p>
      <text:h text:style-name="P112" text:outline-level="2">Découvrir les modes d’édition</text:h>
      <text:p text:style-name="P52"><text:span text:style-name="T118">En cliquant sur l’un des trois boutons de droite, vous pouvez changer la fenêtre de travail : vous êtes arrivé en mode </text:span><text:span text:style-name="Cmd_20_Menu"><text:span text:style-name="T118">Modifier </text:span></text:span><text:span text:style-name="T118">; un clic sur le mode <text:s/></text:span><text:span text:style-name="Cmd_20_Menu"><text:span text:style-name="T117">Voir</text:span></text:span><text:span text:style-name="T117"> </text:span><text:span text:style-name="T119">suffit </text:span><text:span text:style-name="T117">pour visualiser l</text:span><text:span text:style-name="T119">e rendu</text:span><text:span text:style-name="T117"> du texte en cours </text:span><text:span text:style-name="T119">(plus facile à relire sans les codes typos..).</text:span><text:span text:style-name="T117"> </text:span></text:p>
      <text:p text:style-name="P71"><draw:frame draw:style-name="fr2" draw:name="Image15" text:anchor-type="paragraph" svg:x="0.303cm" svg:y="-0.265cm" svg:width="16.882cm" svg:height="3.281cm" draw:z-index="13"><draw:image xlink:href="Pictures/100002010000027E0000007CFF969011F413CAC3.png" xlink:type="simple" xlink:show="embed" xlink:actuate="onLoad" loext:mime-type="image/png"/></draw:frame><text:span text:style-name="T119">Quant au dernier bouton (mosaïque) c’est </text:span><text:span text:style-name="T117">une nouveauté SPIP 3.2 : afficher sur la totalité de l’écran le texte en cours de rédaction en parallèle sur deux colonnes : à gauche le code que vous tap</text:span><text:span text:style-name="T119">i</text:span><text:span text:style-name="T117">ez dans l’onglet </text:span><text:span text:style-name="Cmd_20_Menu"><text:span text:style-name="T118">Modifier  </text:span></text:span><text:span text:style-name="T117">et en face </text:span><text:span text:style-name="T119">le </text:span><text:span text:style-name="T117"><text:s/></text:span><text:span text:style-name="Cmd_20_Menu"><text:span text:style-name="T117">Voir</text:span></text:span><text:span text:style-name="T117"> ..</text:span></text:p>
      <text:p text:style-name="P83"><text:span text:style-name="Astuce"><text:span text:style-name="T116">A propos: </text:span></text:span><text:span text:style-name="Réduit"><text:span text:style-name="T145">SPIP ne propose pas d'éditeur WYSIWYG qui permette, comme dans un traitement de texte, au rédacteur de choisir sa police, sa taille, ... <text:line-break/></text:span></text:span><text:span text:style-name="Réduit"><text:span text:style-name="T198">Il s'agit de préserver une cohérence entre tous les articles. Comme dans un journal papier, les articles ne changent pas de police ou de couleur d'un article à l'autre. SPIP préserve ainsi le texte pour optimiser sa présentation (on peut l'afficher au mieux depuis un grand écran ou un portable, sa diffusion (moteur de recherche, flux, ...), sa pérennité (on peut changer les couleurs,</text:span></text:span><text:span text:style-name="Réduit"><text:span text:style-name="T199">le design</text:span></text:span><text:span text:style-name="Réduit"><text:span text:style-name="T198"> du site sans reprendre tout le contenu).</text:span></text:span><text:span text:style-name="Réduit"> </text:span></text:p>
      <text:h text:style-name="Heading_20_2" text:outline-level="2"><text:soft-page-break/>Contraintes du HTML : les espaces blancs </text:h>
      <text:p text:style-name="P53">Les articles SPIP sont affichés dans le langage des pages web : le HTML , <text:span text:style-name="T146">ce </text:span>qui présente quelques particularités et limitations. <text:span text:style-name="T9">O</text:span><text:span text:style-name="T33">n évite le soulignement,les</text:span> effets de tabulations<text:note text:id="ftn8" text:note-class="footnote"><text:note-citation>8</text:note-citation><text:note-body><text:p text:style-name="P9">Attention, sur ordinateur, la Tabulation sert plutôt à changer de zone de saisie à l’écran.</text:p></text:note-body></text:note>, de marges sont ignorés, <text:span text:style-name="T147">et </text:span><text:span text:style-name="T9">l</text:span><text:span text:style-name="T147">es espaces blancs multiples ne sont pas pris en compte !</text:span> </text:p>
      <table:table table:name="Tableau2" table:style-name="Tableau2" table:template-name="Compétences">
        <table:table-column table:style-name="Tableau2.A"/>
        <table:table-column table:style-name="Tableau2.B"/>
        <table:table-row table:style-name="Tableau2.1">
          <table:table-cell table:style-name="Tableau2.A1" office:value-type="string">
            <text:p text:style-name="P90">Code Exemple</text:p>
          </table:table-cell>
          <table:table-cell table:style-name="Tableau2.A1" office:value-type="string">
            <text:p text:style-name="P19">Résultat affiché</text:p>
          </table:table-cell>
        </table:table-row>
        <table:table-row table:style-name="Tableau2.2">
          <table:table-cell table:style-name="Tableau2.A1" office:value-type="string">
            <text:p text:style-name="P92"><text:s/>    <text:s text:c="4"/>Chat           <text:s/>et <text:s text:c="2"/>          <text:s/><text:span text:style-name="T148">c</text:span>hien</text:p>
          </table:table-cell>
          <table:table-cell table:style-name="Tableau2.A1" office:value-type="string">
            <text:p text:style-name="P16">Chat et chien</text:p>
          </table:table-cell>
        </table:table-row>
      </table:table>
      <text:p text:style-name="P72">Les hyperliens Internet <text:s/>étant traditionnellement soulignés, on évite cet enrichissement.</text:p>
      <text:h text:style-name="Heading_20_2" text:outline-level="2"><draw:frame draw:style-name="fr2" draw:name="Image16" text:anchor-type="paragraph" svg:x="7.56cm" svg:y="0.318cm" svg:width="9.883cm" svg:height="1.933cm" draw:z-index="15"><draw:image xlink:href="Pictures/100002010000027A0000007CB6C875F67B8D9B6D.png" xlink:type="simple" xlink:show="embed" xlink:actuate="onLoad" loext:mime-type="image/png"/></draw:frame>Créer un lien externe</text:h>
      <text:p text:style-name="P54"><text:span text:style-name="T152">Le navigateur affichant votre page suivra ce lien , créé avec le bouton :</text:span> </text:p>
      <table:table table:name="Tableau3" table:style-name="Tableau3">
        <table:table-column table:style-name="Tableau3.A"/>
        <table:table-column table:style-name="Tableau3.B"/>
        <table:table-row table:style-name="Tableau3.1">
          <table:table-cell table:style-name="Tableau3.A1" office:value-type="string">
            <text:p text:style-name="P89">Code Exemple</text:p>
          </table:table-cell>
          <table:table-cell table:style-name="Tableau3.A1" office:value-type="string">
            <text:p text:style-name="P20">Résultat affiché</text:p>
          </table:table-cell>
        </table:table-row>
        <table:table-row table:style-name="Tableau3.2">
          <table:table-cell table:style-name="Tableau3.A2" office:value-type="string">
            <text:p text:style-name="P94"><text:span text:style-name="Source_20_Text"><text:span text:style-name="T149">[ </text:span></text:span><text:span text:style-name="Source_20_Text"><text:span text:style-name="T153">A</text:span></text:span><text:span text:style-name="Source_20_Text"><text:span text:style-name="T154">ller sur</text:span></text:span><text:span text:style-name="Source_20_Text"><text:span text:style-name="T149"> Spip.net-&gt;http://spip.net]</text:span></text:span><text:span text:style-name="T65"> <text:s/></text:span></text:p>
          </table:table-cell>
          <table:table-cell table:style-name="Tableau3.A2" office:value-type="string">
            <text:p text:style-name="P87"><text:a xlink:type="simple" xlink:href="http://spip.net/" text:style-name="Internet_20_link" text:visited-style-name="Visited_20_Internet_20_Link"><text:span text:style-name="T68">Aller sur <text:s/>Spip.net</text:span></text:a></text:p>
          </table:table-cell>
        </table:table-row>
        <table:table-row table:style-name="Tableau3.2">
          <table:table-cell table:style-name="Tableau3.A1" office:value-type="string">
            <text:p text:style-name="P93"><text:span text:style-name="Source_20_Text"><text:span text:style-name="T66"><text:s/>Aller v</text:span></text:span><text:span text:style-name="Source_20_Text"><text:span text:style-name="T67">oir</text:span></text:span><text:span text:style-name="Source_20_Text"><text:span text:style-name="T66"> [-&gt;http://framasoft.org]</text:span></text:span></text:p>
          </table:table-cell>
          <table:table-cell table:style-name="Tableau3.A1" office:value-type="string">
            <text:p text:style-name="P18"><text:span text:style-name="T150">Aller voir <text:s/></text:span><text:a xlink:type="simple" xlink:href="https://framasoft.org/" text:style-name="Internet_20_link" text:visited-style-name="Visited_20_Internet_20_Link"><text:span text:style-name="T150">http://framasoft.org</text:span></text:a></text:p>
          </table:table-cell>
        </table:table-row>
        <table:table-row table:style-name="Tableau3.2">
          <table:table-cell table:style-name="Tableau3.A1" office:value-type="string">
            <text:p text:style-name="P91"/>
          </table:table-cell>
          <table:table-cell table:style-name="Tableau3.A1" office:value-type="string">
            <text:p text:style-name="P17"/>
          </table:table-cell>
        </table:table-row>
      </table:table>
      <text:p text:style-name="Text_20_body"><text:span text:style-name="Astuce">Attention </text:span>:<text:span text:style-name="Réduit"> indiquez bien les adresses complètes, commençant par </text:span><text:span text:style-name="Cmd_20_Menu">http://</text:span><text:span text:style-name="Réduit"> (ou </text:span><text:span text:style-name="Cmd_20_Menu">https://</text:span><text:span text:style-name="Réduit"> )</text:span></text:p>
      <text:h text:style-name="Heading_20_2" text:outline-level="2">Créer un hyperlien interne</text:h>
      <text:p text:style-name="Text_20_body">Un lien interne est un lien qui pointe vers un autre objet du site et facilite la navigation de l’internaute. <text:span text:style-name="T151">P</text:span>our <text:span text:style-name="T151">le </text:span>créer, il faut connaître le numéro de l’objet cible…</text:p>
      <text:p text:style-name="Text_20_body"><draw:frame draw:style-name="fr2" draw:name="Image18" text:anchor-type="paragraph" svg:x="11.404cm" svg:y="0.046cm" svg:width="5.951cm" svg:height="3.649cm" draw:z-index="17"><draw:image xlink:href="Pictures/10000201000000E10000008A65C598CF13D263AE.png" xlink:type="simple" xlink:show="embed" xlink:actuate="onLoad" loext:mime-type="image/png"/></draw:frame>Consultez son cartouche :</text:p>
      <text:p text:style-name="Text_20_body"><draw:frame draw:style-name="fr2" draw:name="Image17" text:anchor-type="paragraph" svg:x="2.09cm" svg:y="0.088cm" svg:width="6.482cm" svg:height="2.752cm" draw:z-index="16"><draw:image xlink:href="Pictures/10000201000000F5000000682C83EE58FD702DE1.png" xlink:type="simple" xlink:show="embed" xlink:actuate="onLoad" loext:mime-type="image/png"/></draw:frame></text:p>
      <text:p text:style-name="Text_20_body"/>
      <text:p text:style-name="Text_20_body"/>
      <text:p text:style-name="Text_20_body"/>
      <text:p text:style-name="P55"><text:span text:style-name="Réduit">Chaque objet dans SPIP possède un numéro visible depuis l'espace public et privé ! <text:s text:c="4"/></text:span></text:p>
      <text:p text:style-name="Text_20_body"><text:span text:style-name="_30__20_Text"><text:s/></text:span><text:span text:style-name="_30__20_Text"><text:span text:style-name="T132">Le raccourci pour faire le lien sur cet article est : </text:span></text:span><text:span text:style-name="Source_20_Text"><text:span text:style-name="T132">[consulter l’article-</text:span></text:span><text:span text:style-name="Source_20_Text"><text:span text:style-name="T136">&gt;</text:span></text:span><text:span text:style-name="Source_20_Text"><text:span text:style-name="T132">2]</text:span></text:span></text:p>
      <text:p text:style-name="P56"><text:span text:style-name="Astuce"><text:span text:style-name="T13">Astuce </text:span></text:span><text:span text:style-name="Source_20_Text"><text:span text:style-name="T13">: Il est p</text:span></text:span><text:span text:style-name="Source_20_Text"><text:span text:style-name="T14">o</text:span></text:span><text:span text:style-name="Source_20_Text"><text:span text:style-name="T13">ssible d’omettre l’expression de gauche, le titre du lien : dans ce cas, SPIP affichera automatiquement le titre de l’objet ciblé.</text:span></text:span></text:p>
      <table:table table:name="Tableau4" table:style-name="Tableau4" table:template-name="Compétences">
        <table:table-column table:style-name="Tableau4.A"/>
        <table:table-column table:style-name="Tableau4.B"/>
        <table:table-row table:style-name="Tableau4.1">
          <table:table-cell table:style-name="Tableau4.A1" office:value-type="string">
            <text:p text:style-name="P98">Mémo : pour un lien vers...</text:p>
          </table:table-cell>
          <table:table-cell table:style-name="Tableau4.A1" office:value-type="string">
            <text:p text:style-name="P23"><text:span text:style-name="T15">Sy</text:span><text:span text:style-name="T16">ntaxe</text:span></text:p>
          </table:table-cell>
        </table:table-row>
        <table:table-row>
          <table:table-cell table:style-name="Tableau4.A1" office:value-type="string">
            <text:p text:style-name="P96"><text:span text:style-name="T20">v</text:span><text:span text:style-name="T156">ers un article (n°5)</text:span></text:p>
          </table:table-cell>
          <table:table-cell table:style-name="Tableau4.A1" office:value-type="string">
            <text:p text:style-name="P21"><text:span text:style-name="T156">[titre du lien-&gt;</text:span><text:span text:style-name="T20">5</text:span><text:span text:style-name="T156">] </text:span><text:s/><text:span text:style-name="Remarque"><text:span text:style-name="T156">ou</text:span></text:span><text:span text:style-name="T156"> <text:s text:c="2"/>[-&gt;art5]</text:span></text:p>
          </table:table-cell>
        </table:table-row>
        <table:table-row>
          <table:table-cell table:style-name="Tableau4.A1" office:value-type="string">
            <text:p text:style-name="P95"><text:span text:style-name="T157">v</text:span>ers une rubrique (n°2)</text:p>
          </table:table-cell>
          <table:table-cell table:style-name="Tableau4.A1" office:value-type="string">
            <text:p text:style-name="P24">[-&gt;rub2]</text:p>
          </table:table-cell>
        </table:table-row>
        <table:table-row>
          <table:table-cell table:style-name="Tableau4.A1" office:value-type="string">
            <text:p text:style-name="P95"><text:span text:style-name="T157">v</text:span>ers un auteur (n°1)</text:p>
          </table:table-cell>
          <table:table-cell table:style-name="Tableau4.A1" office:value-type="string">
            <text:p text:style-name="P22"><text:span text:style-name="T157">[-&gt;aut</text:span><text:span text:style-name="T21">1</text:span><text:span text:style-name="T157">]</text:span></text:p>
          </table:table-cell>
        </table:table-row>
        <table:table-row>
          <table:table-cell table:style-name="Tableau4.A1" office:value-type="string">
            <text:p text:style-name="P95"><text:span text:style-name="T157">v</text:span>ers un document (n°10)</text:p>
          </table:table-cell>
          <table:table-cell table:style-name="Tableau4.A1" office:value-type="string">
            <text:p text:style-name="P23">[titre du lien-&gt;doc10]</text:p>
          </table:table-cell>
        </table:table-row>
        <table:table-row table:style-name="Tableau4.6">
          <table:table-cell table:style-name="Tableau4.A1" office:value-type="string">
            <text:p text:style-name="P95"><text:span text:style-name="T157">v</text:span>ers un site référencé (n°33)</text:p>
          </table:table-cell>
          <table:table-cell table:style-name="Tableau4.A1" office:value-type="string">
            <text:p text:style-name="P23">[<text:span text:style-name="T157">titre du site</text:span>-<text:span text:style-name="T157">&gt;</text:span>syndic33] <text:s text:c="2"/></text:p>
          </table:table-cell>
        </table:table-row>
        <table:table-row>
          <table:table-cell table:style-name="Tableau4.A1" office:value-type="string">
            <text:p text:style-name="P97"><text:span text:style-name="T157">vers </text:span><text:span text:style-name="T20">l’</text:span><text:span text:style-name="T21">URL du</text:span><text:span text:style-name="T156"> site référencé (n°33)</text:span></text:p>
          </table:table-cell>
          <table:table-cell table:style-name="Tableau4.A1" office:value-type="string">
            <text:p text:style-name="P24">[URL du site-&gt;site33]</text:p>
          </table:table-cell>
        </table:table-row>
      </table:table>
      <text:h text:style-name="Heading_20_1" text:outline-level="1"><text:soft-page-break/>Ajouter des images et documents aux articles</text:h>
      <text:p text:style-name="P65">SPIP peut enregistrer des illustrations affichés au sein des textes d’articles, ou des documents joints qui seront téléchargeables par les visiteurs.</text:p>
      <text:p text:style-name="P66"><draw:frame draw:style-name="fr2" draw:name="Image22" text:anchor-type="paragraph" svg:x="3.623cm" svg:y="0cm" svg:width="14.051cm" svg:height="4.948cm" draw:z-index="20"><draw:image xlink:href="Pictures/1000020100000213000000BBA89335E11EE779E6.png" xlink:type="simple" xlink:show="embed" xlink:actuate="onLoad" loext:mime-type="image/png"/></draw:frame><text:span text:style-name="Réduit">SPIP peut/</text:span><text:span text:style-name="Réduit"><text:span text:style-name="T196">doit</text:span></text:span><text:span text:style-name="Réduit"> être configuré pour montrer les images sous forme de vignette, comme les types de documents connus, vignettes que vous pouvez changer pour une image personnalisée. </text:span></text:p>
      <text:h text:style-name="P113" text:outline-level="2">Etape 1 : Préparer vos documents pour le Web.</text:h>
      <text:p text:style-name="Text_20_body">Il est important de préparer vos documents sur votre ordinateur avant de les publier. Voici quelques points à vérifier : </text:p>
      <text:list xml:id="list2196939791" text:style-name="L4">
        <text:list-item>
          <text:p text:style-name="P128">Le <text:span text:style-name="T77">poids du document</text:span> : ne dépassez pas en général le 5 Mo, <text:span text:style-name="T158">les serveurs limitent souvent la taille du fichier accepté…<text:line-break/></text:span><text:span text:style-name="Réduit">Pour des fichiers multimédia, préférez insérer un lien vers un stockage distant.</text:span> <text:line-break/></text:p>
        </text:list-item>
        <text:list-item>
          <text:p text:style-name="P128">Le <text:span text:style-name="T17">type</text:span><text:span text:style-name="T77"> du document</text:span> : utilisez des formats <text:span text:style-name="T159">de fichiers </text:span>reconnus <text:span text:style-name="T166">de SPIP</text:span><text:span text:style-name="T166"><text:note text:id="ftn9" text:note-class="footnote"><text:note-citation>9</text:note-citation><text:note-body><text:p text:style-name="P10">SPIP gère les logos et images aux formats bitmaps compressés : jpg, png, gif (et bientôt aussi en vectoriel : SVG).</text:p></text:note-body></text:note></text:span><text:span text:style-name="T166"> et </text:span>par tous (pdf, txt, zip…), évitez <text:span text:style-name="T22">tout</text:span><text:span text:style-name="T159"> fichier de type </text:span>potentiellement dangereux <text:span text:style-name="T159">ou propriétaire </text:span>(<text:span text:style-name="T159">pas de <text:s/></text:span>doc, exe, <text:span text:style-name="T158">php, js .</text:span>..). <text:line-break/><text:span text:style-name="Réduit">Pour les images, choisir le type </text:span><text:span text:style-name="Réduit"><text:span text:style-name="T159">de format </text:span></text:span><text:span text:style-name="Réduit"><text:s/>web : jpg (photos) et png ou gif (logos, dessins)</text:span>. <text:line-break/></text:p>
        </text:list-item>
        <text:list-item>
          <text:p text:style-name="P129">La <text:span text:style-name="T77">taille du document</text:span> <text:span text:style-name="T158">(surtout</text:span> pour les images<text:span text:style-name="T158">) compressez-les avant l’envoi !<text:line-break/></text:span>la résolution doit être de 72 dpi en mode RVB (Rouge Vert Bleu). <text:line-break/><text:span text:style-name="Réduit">L’affichage réduira votre image dans les limites de l’écran, perdant en « piqué »</text:span><text:span text:style-name="T202">.</text:span><text:line-break/></text:p>
        </text:list-item>
        <text:list-item>
          <text:p text:style-name="P129"><text:span text:style-name="T158">La </text:span><text:span text:style-name="T18">d</text:span><text:span text:style-name="T19">imension des images </text:span><text:span text:style-name="T158">: peu d’ecrans peuvent afficher en totalité une photo courante de smartphone (largeur limitée à 2000 pixels) et le design Web impose souvent une reduction à l’affichage (ralentissant le chargement de la page).<text:line-break/></text:span><text:span text:style-name="Réduit">Souvent les vignettes sont générées jusqu’ 150px et les images limitées à <text:s/>800 px</text:span><text:span text:style-name="T158"><text:line-break/></text:span></text:p>
        </text:list-item>
        <text:list-item>
          <text:p text:style-name="P129"><text:span text:style-name="T202">Le </text:span><text:span text:style-name="T79">d</text:span><text:span text:style-name="T77">roit d'auteur</text:span> : <text:s/>le document n'est-il pas protégé par le droit d'auteur, avez-vous l'autorisation de le placer en ligne ?<text:line-break/> <text:span text:style-name="Réduit">Vérifier la Licence d’utilisation de vos illustrations et le droit à l’image,</text:span><text:span text:style-name="Réduit"><text:span text:style-name="T201">en particulier des images « récupérés/volées » sur Internet,même après modifications/copillage..</text:span></text:span><text:span text:style-name="Réduit">. <text:line-break/>Dans certains cas, vous devrez mentionner le photographe dans les crédits.</text:span> </text:p>
        </text:list-item>
      </text:list>
      <text:h text:style-name="P114" text:outline-level="2"><text:soft-page-break/>Etape 2 : Ajoutez vos documents aux articles </text:h>
      <text:h text:style-name="Heading_20_3" text:outline-level="3"><draw:frame draw:style-name="fr9" draw:name="Image20" text:anchor-type="paragraph" svg:x="13.573cm" svg:y="-0.053cm" svg:width="2.408cm" svg:height="2.725cm" draw:z-index="18"><draw:image xlink:href="Pictures/100002010000005B00000067FB5C9460548548EA.png" xlink:type="simple" xlink:show="embed" xlink:actuate="onLoad" loext:mime-type="image/png"/></draw:frame>Utilisez le <text:span text:style-name="T159">bouton </text:span>formulaire d'ajout de documents </text:h>
      <text:p text:style-name="Text_20_body">Selon la configuration d<text:span text:style-name="T53">u</text:span> site, vous pourrez n'ajouter que des images, ou tous <text:span text:style-name="T159">autres </text:span><text:s/>types de <text:span text:style-name="T54">fichier</text:span>s.<text:line-break/><text:span text:style-name="Remarque"><text:span text:style-name="T160">(les types inconnus de SPIP seront archivés en ZIP à l’enregistrement)</text:span></text:span></text:p>
      <text:p text:style-name="Text_20_body"><draw:frame draw:style-name="fr2" draw:name="Image19" text:anchor-type="paragraph" svg:x="11.913cm" svg:y="0.439cm" svg:width="5.523cm" svg:height="13.623cm" draw:z-index="19"><draw:image xlink:href="Pictures/10000201000000FD000002709160823509528B36.png" xlink:type="simple" xlink:show="embed" xlink:actuate="onLoad" loext:mime-type="image/png"/></draw:frame></text:p>
      <text:p text:style-name="Text_20_body"/>
      <text:p text:style-name="Text_20_body">Vous pouvez ajouter des documents depuis: </text:p>
      <text:p text:style-name="Text_20_body">• votre ordinateur (fichiers de votre disque dur) </text:p>
      <text:p text:style-name="Text_20_body">• la médiathèque (fichiers déjà présent<text:span text:style-name="T162">s</text:span> sur le site) </text:p>
      <text:p text:style-name="P57">• internet (<text:span text:style-name="T161">URL de </text:span>fichiers placés sur internet sur des services externes de type , youtube, vimeo, …)</text:p>
      <text:p text:style-name="P57"><text:s/></text:p>
      <text:p text:style-name="P57"/>
      <text:h text:style-name="Heading_20_3" text:outline-level="3"><text:span text:style-name="T163">Aj</text:span>oute<text:span text:style-name="T23">z </text:span>un fichier depuis votre disque dur. </text:h>
      <text:p text:style-name="P64">Votre document apparaît, associé à une vignette :</text:p>
      <text:p text:style-name="P58"><text:span text:style-name="T132">Vous pou</text:span><text:span text:style-name="T11">rr</text:span><text:span text:style-name="T132">ez éditer chaque document via le lien </text:span><text:span text:style-name="Cmd_20_Menu"><text:span text:style-name="T69">M</text:span></text:span><text:span text:style-name="Cmd_20_Menu"><text:span text:style-name="T165">odifier </text:span></text:span><text:span text:style-name="T132">: </text:span><text:span text:style-name="Remarque"><text:span text:style-name="T133">ceci </text:span></text:span><text:span text:style-name="Remarque"><text:span text:style-name="T132">vous permet d'ajouter un titre, une description, des crédits, </text:span></text:span><text:span text:style-name="Remarque"><text:span text:style-name="T133">une vignette personnalisée</text:span></text:span><text:span text:style-name="Remarque"><text:span text:style-name="T132"> à votre document, </text:span></text:span><text:span text:style-name="Remarque"><text:span text:style-name="T50">voire</text:span></text:span><text:span text:style-name="Remarque"><text:span text:style-name="T132"> des mots-clés. </text:span></text:span></text:p>
      <text:p text:style-name="P73">Votre document sera signalé en fin d’article.</text:p>
      <text:p text:style-name="Text_20_body"><draw:frame draw:style-name="fr2" draw:name="Image21" text:anchor-type="paragraph" svg:x="1.642cm" svg:y="2.674cm" svg:width="15.794cm" svg:height="6.073cm" draw:z-index="0"><draw:image xlink:href="Pictures/1000020100000263000000EBBF5C903648211E9A.png" xlink:type="simple" xlink:show="embed" xlink:actuate="onLoad" loext:mime-type="image/png"/></draw:frame><text:line-break/>Pour insérer ce document <text:span text:style-name="T24">dans le </text:span><text:span text:style-name="T164">texte de l’article,<text:line-break/>positionner votre curseur </text:span>à l'endroit où vous voulez qu'il apparaisse <text:span text:style-name="T24">au sein</text:span> de votre article, <text:span text:style-name="T164">et cliquez</text:span><text:span text:style-name="T164"><text:note text:id="ftn10" text:note-class="footnote"><text:note-citation>10</text:note-citation><text:note-body><text:p text:style-name="P12">Voyez le raccourci ajouté dans le texte de votre article, sur la droite.</text:p></text:note-body></text:note></text:span> <text:line-break/></text:p>
      <text:h text:style-name="Heading_20_2" text:outline-level="2"><draw:frame draw:style-name="fr2" draw:name="Image23" text:anchor-type="paragraph" svg:x="6.505cm" svg:y="0.138cm" svg:width="10.883cm" svg:height="7.01cm" draw:z-index="21"><draw:image xlink:href="Pictures/1000020100000220000001D617EC01E94D9C00DA.png" xlink:type="simple" xlink:show="embed" xlink:actuate="onLoad" loext:mime-type="image/png"/></draw:frame><text:soft-page-break/>Utiliser la médiathèque</text:h>
      <text:p text:style-name="Standard">Pour ajouter un document, au lieu d'aller chercher sur votre ordinateur, vous pouvez le sélectionner <text:span text:style-name="T194">(son numéro) </text:span>depuis la médiathèque qui répertorie tous les documents<text:line-break/><text:span text:style-name="T195">référencés sur le</text:span> site. </text:p>
      <text:p text:style-name="Standard"/>
      <text:p text:style-name="Standard">Cela permet d'éviter d'ajouter plusieurs fois un document commun à plusieurs articles. </text:p>
      <text:p text:style-name="Text_20_body"/>
      <text:h text:style-name="Heading_20_2" text:outline-level="2">Ajoutez plusieurs documents en une seule fois </text:h>
      <text:p text:style-name="P67">Pour gagner du temps, il est possible d’ajouter plusieurs documents en une seule fois </text:p>
      <text:p text:style-name="P67">1. Sur votre ordinateur, regroupez vos documents dans un <text:span text:style-name="_30__20_Text">fichier .zip</text:span> (<text:span text:style-name="T169"> pas un .rar)<text:line-break/> <text:s/> (</text:span>vérifiez que votre fichier ne dépasse pas la taille limite autorisée par le site).</text:p>
      <text:p text:style-name="P67">2. Utilisez le formulaire habituel d’ajout de documents</text:p>
      <text:p text:style-name="P67">3. Choisissez <text:span text:style-name="T167">alors </text:span>l’option <text:span text:style-name="_32__20_Text">décompressé</text:span><text:span text:style-name="_32__20_Text"><text:span text:style-name="T120"> </text:span></text:span><text:span text:style-name="_32__20_Text"><text:span text:style-name="T169">et c</text:span></text:span><text:span text:style-name="_32__20_Text">haque élément qu’il contient</text:span><text:span text:style-name="_31__20_Text"> …. </text:span><text:s/></text:p>
      <text:p text:style-name="Text_20_body"><draw:frame draw:style-name="fr2" draw:name="Image24" text:anchor-type="paragraph" svg:x="1.415cm" svg:y="-0.252cm" svg:width="13.601cm" svg:height="4.948cm" draw:z-index="22"><draw:image xlink:href="Pictures/1000020100000202000000BB655ABA8FB9392B0C.png" xlink:type="simple" xlink:show="embed" xlink:actuate="onLoad" loext:mime-type="image/png"/></draw:frame></text:p>
      <text:p text:style-name="Text_20_body"><text:span text:style-name="Astuce"/></text:p>
      <text:p text:style-name="Text_20_body"><text:span text:style-name="Astuce"/></text:p>
      <text:p text:style-name="Text_20_body"><text:span text:style-name="Astuce"/></text:p>
      <text:p text:style-name="Text_20_body"><text:span text:style-name="Astuce"/></text:p>
      <text:p text:style-name="Text_20_body"><text:span text:style-name="Astuce"/></text:p>
      <text:p text:style-name="Text_20_body"><draw:frame draw:style-name="fr8" draw:name="Image25" text:anchor-type="paragraph" svg:x="6.124cm" svg:y="0.187cm" svg:width="10.956cm" svg:height="4.895cm" draw:z-index="23"><draw:image xlink:href="Pictures/100002010000019E000000B93A9AA83EBA082AE3.png" xlink:type="simple" xlink:show="embed" xlink:actuate="onLoad" loext:mime-type="image/png"/></draw:frame><text:span text:style-name="Astuce"/></text:p>
      <text:p text:style-name="Text_20_body"><text:span text:style-name="Astuce">Astuce:</text:span> Une autre possibilité est de sélectionner <text:span text:style-name="T168">un à un tous les </text:span>documents <text:span text:style-name="T168">voulus</text:span><text:span text:style-name="T168"><text:note text:id="ftn11" text:note-class="footnote"><text:note-citation>11</text:note-citation><text:note-body><text:p text:style-name="P11">Le X devant chaque document permet d’effacer sa sélection avant téléchargement..</text:p></text:note-body></text:note></text:span><text:span text:style-name="T168">, <text:line-break/>ou de les glisser-déposer, sur le bouton </text:span><text:span text:style-name="Cmd_20_Menu"><text:span text:style-name="T168">Parcourir</text:span></text:span><text:span text:style-name="T168"> </text:span>et de n'appuyer sur le bouton <text:span text:style-name="_30__20_Text">Télécharger</text:span> qu'<text:span text:style-name="T25">après.</text:span></text:p>
      <text:h text:style-name="Heading_20_2" text:outline-level="2"><text:soft-page-break/>Comprendre l'alignement des images et documents en HTML </text:h>
      <text:p text:style-name="P68">Une fois votre document ajouté à votre article, <text:span text:style-name="T170">vous pouvez insérer un objet (image ou document) en </text:span><text:span text:style-name="T26">posant la souris </text:span><text:span text:style-name="T170"><text:s/>dans le texte à l’endroit voulu pour le faire apparaître :</text:span></text:p>
      <text:p text:style-name="P69"><draw:frame draw:style-name="fr2" draw:name="Image26" text:anchor-type="paragraph" svg:x="11.68cm" svg:y="-0.3cm" svg:width="5.715cm" svg:height="6.165cm" draw:z-index="24"><draw:image xlink:href="Pictures/10000201000000D8000000E9DAAE1E8D0821A4AC.png" xlink:type="simple" xlink:show="embed" xlink:actuate="onLoad" loext:mime-type="image/png"/></draw:frame><text:span text:style-name="T170">En cliquant sur </text:span><text:span text:style-name="T26">u</text:span><text:span text:style-name="T27">n</text:span><text:span text:style-name="T170"> raccourci </text:span><text:span text:style-name="Cmd_20_Menu"><text:span text:style-name="T105">&lt;imgXX&gt;</text:span></text:span> (pour les images) <text:span text:style-name="T27">ou </text:span><text:span text:style-name="Cmd_20_Menu"><text:span text:style-name="T105">&lt;docXXX&gt;</text:span></text:span> (pour les documents), <text:span text:style-name="T171">la pièce jointe sera <text:s/>ajoutée</text:span> dans le corps de votre texte <text:span text:style-name="T171">(à enregistrer).</text:span></text:p>
      <text:p text:style-name="P81"><text:span text:style-name="Remarque"><text:s/></text:span><text:span text:style-name="Remarque"><text:span text:style-name="T175">Il est possible de </text:span></text:span><text:span text:style-name="Cmd_20_Menu"><text:span text:style-name="T181">modifier</text:span></text:span><text:span text:style-name="Remarque"><text:span text:style-name="T175"> l’enregistrement en médiathèque, <text:line-break/>pour renseigner diverses informations pour chaque fichier joint, <text:line-break/>qui apparaîtront dans la description :<text:line-break/>- en légende du document inséré avec un raccourci &lt;docXX&gt;<text:line-break/>- en légende de l’image en vignette par le raccourci &lt;docXX&gt; </text:span></text:span></text:p>
      <text:p text:style-name="P81"><text:span text:style-name="Remarque">- </text:span><text:span text:style-name="Remarque"><text:span text:style-name="T176">en légende de l’image insérée avec un raccourci &lt;embXX&gt;</text:span></text:span></text:p>
      <text:p text:style-name="P69"/>
      <text:p text:style-name="Text_20_body"><text:span text:style-name="T171">Lors de l’ajout du document, le raccourci choisi précisera le positionnement du texte autour de l’objet :</text:span> </text:p>
      <text:h text:style-name="Heading_20_3" text:outline-level="3"><draw:frame draw:style-name="fr2" draw:name="Image27" text:anchor-type="paragraph" svg:x="10.707cm" svg:y="0.684cm" svg:width="7.456cm" svg:height="9.19cm" draw:z-index="25"><draw:image xlink:href="Pictures/100002010000014000000175E4B324FC9A78358A.png" xlink:type="simple" xlink:show="embed" xlink:actuate="onLoad" loext:mime-type="image/png"/></draw:frame>Position par défaut:<text:span text:style-name="_30__20_Text"> &lt;img9&gt; </text:span><text:span text:style-name="T132"><text:s/></text:span><text:span text:style-name="T10">sans attribut</text:span></text:h>
      <text:p text:style-name="Text_20_body">L'image se place dans le fil du texte, <text:span text:style-name="T172">comme une lettre,</text:span> </text:p>
      <text:h text:style-name="Heading_20_3" text:outline-level="3">Position à gauche:<text:span text:style-name="_30__20_Text"> &lt;img9|left&gt; </text:span></text:h>
      <text:p text:style-name="Text_20_body">L'image se place à gauche <text:span text:style-name="T174">en début de la ligne,</text:span> et le fil du texte continue sur sa droite jusqu'à d<text:span text:style-name="T28">escendre en-dessous de</text:span> l'image en hauteur, </text:p>
      <text:p text:style-name="Text_20_body"/>
      <text:h text:style-name="Heading_20_3" text:outline-level="3">Position centrée:<text:span text:style-name="_30__20_Text"> &lt;img9|center&gt; </text:span></text:h>
      <text:p text:style-name="Text_20_body">L'image se place au centre <text:span text:style-name="T173">sur une nouvelle ligne, prenant toute la largeur, </text:span>et le texte passe à la ligne </text:p>
      <text:p text:style-name="P99"><text:s/></text:p>
      <text:p text:style-name="Para_20_1">Position à droite:<text:span text:style-name="_30__20_Text"> &lt;img9|right&gt; </text:span></text:p>
      <text:p text:style-name="Standard">L'image se place à droite et le fil du texte continue <text:line-break/>sur sa gauche jusqu'à dépasser l'image en hauteur <text:span text:style-name="T185">par en-dessous</text:span>... </text:p>
      <text:p text:style-name="P99"><draw:frame draw:style-name="fr2" draw:name="Image28" text:anchor-type="paragraph" svg:x="8.049cm" svg:y="0.268cm" svg:width="9.578cm" svg:height="3.415cm" draw:z-index="26"><draw:image xlink:href="Pictures/10000201000001E8000000AEC9D136CF264AD88C.png" xlink:type="simple" xlink:show="embed" xlink:actuate="onLoad" loext:mime-type="image/png"/></draw:frame></text:p>
      <text:p text:style-name="P99"/>
      <text:p text:style-name="P99"/>
      <text:p text:style-name="Text_20_body">Sur <text:span text:style-name="T179">la page Web affichant </text:span>l’article, les documents seront ajoutés sous le <text:span text:style-name="T178">texte,<text:line-break/>(avec la description fournie..)</text:span></text:p>
      <text:h text:style-name="P120" text:outline-level="2">Créer un portfolio </text:h>
      <text:p text:style-name="Text_20_body">En général, lorsqu'on ajoute une image, cette image sert <text:span text:style-name="_30__20_Text"><text:span text:style-name="T105">à illustrer</text:span></text:span> le fil de l'article. <text:line-break/>On <text:span text:style-name="T179">insère</text:span> donc manuellement les images au fil du texte par les raccourcis <text:span text:style-name="Source_20_Text"><text:span text:style-name="T189">&lt;imgXX&gt;</text:span></text:span>. <text:line-break/><text:span text:style-name="T177">Mais d</text:span>es images dont on n'aura pas ajouté le raccourci ne seront pas listées. </text:p>
      <text:p text:style-name="Text_20_body"><draw:frame draw:style-name="fr2" draw:name="Image29" text:anchor-type="paragraph" svg:x="10.058cm" svg:y="-0.153cm" svg:width="7.25cm" svg:height="3.096cm" draw:z-index="27"><draw:image xlink:href="Pictures/1000020100000112000000758F1EDD3FDCDC3E85.png" xlink:type="simple" xlink:show="embed" xlink:actuate="onLoad" loext:mime-type="image/png"/></draw:frame>Dans d'autres cas, on souhaite ajouter les images pour alimenter automatiquement un album photo, <text:span text:style-name="T29">sorte de diaporama</text:span> qui sera affiché à côté de notre article. Il faut donc <text:line-break/>les <text:span text:style-name="Cmd_20_Menu"><text:span text:style-name="T186">dépos</text:span></text:span><text:span text:style-name="Cmd_20_Menu">er dans le portfolio</text:span> via le bouton dédié. </text:p>
      <text:p text:style-name="Text_20_body"><draw:frame draw:style-name="fr2" draw:name="Image30" text:anchor-type="paragraph" svg:x="10.419cm" svg:y="-0.175cm" svg:width="6.738cm" svg:height="7.089cm" draw:z-index="28"><draw:image xlink:href="Pictures/1000020100000146000001574676C9709BD62D5A.png" xlink:type="simple" xlink:show="embed" xlink:actuate="onLoad" loext:mime-type="image/png"/></draw:frame></text:p>
      <text:p text:style-name="Text_20_body"/>
      <text:p text:style-name="P100"><text:span text:style-name="T134">Le porfolio </text:span><text:span text:style-name="T135">donne</text:span><text:span text:style-name="T134"> une liste des i</text:span><text:span text:style-name="T12">mage</text:span><text:span text:style-name="T134">s choisies, <text:line-break/></text:span><text:span text:style-name="Réduit"><text:span text:style-name="T132">il est affiché en bas de votre article, sous les autres illustrations et au-dessus des autres documents.</text:span></text:span></text:p>
      <text:p text:style-name="P103"/>
      <text:p text:style-name="P101"><text:span text:style-name="Réduit"><text:span text:style-name="T132"><text:s text:c="3"/>Vous pouvez en retirer certaines images, <text:line-break/>voire les détacher de l’article actuel <text:line-break/>sans les effacer de la médiathèque.</text:span></text:span></text:p>
      <text:p text:style-name="P102"><text:span text:style-name="Remarque"><text:span text:style-name="T137">Les images </text:span></text:span><text:span text:style-name="Remarque"><text:span text:style-name="T138">attachées, </text:span></text:span><text:span text:style-name="Remarque"><text:span text:style-name="T137">non insérées ni mises en portfolio <text:line-break/>ne sont normalement pas affichées <text:line-break/>dans les pages publiques.</text:span></text:span></text:p>
      <text:p text:style-name="P99"/>
      <text:p text:style-name="P99"/>
      <text:h text:style-name="Heading_20_3" text:outline-level="3"><text:s/><text:span text:style-name="_30__20_Text"><text:span text:style-name="T132">Modifier l’ordre des documents au sein du portfolio</text:span></text:span><text:span text:style-name="T132"> </text:span></text:h>
      <text:p text:style-name="Text_20_body">Depuis SPIP 3.2, il est possible de modifier l’ordre des documents <text:line-break/>dans le portfolio, en déplaçant les documents pa<draw:frame draw:style-name="fr7" draw:name="index-11_3.jpg" text:anchor-type="char" svg:x="7.183cm" svg:y="-0.011cm" svg:width="11.606cm" svg:height="7.832cm" draw:z-index="29"><draw:image xlink:href="Pictures/100000000000030300000209508DAE3F764F13AA.jpg" xlink:type="simple" xlink:show="embed" xlink:actuate="onLoad" loext:mime-type="image/jpeg"/><svg:desc>index-11_3.jpg</svg:desc></draw:frame>r un simple glisser-déposer </text:p>
      <text:p text:style-name="P82"/>
      <text:h text:style-name="P108" text:outline-level="1">Ajouter du <text:span text:style-name="T215">multimedia (</text:span>son et vidéo<text:span text:style-name="T215">)</text:span> </text:h>
      <text:p text:style-name="P76"><text:span text:style-name="T39">D</text:span><text:span text:style-name="T40">iffuser ces f</text:span><text:span text:style-name="T214">ichiers est souvent exigeant (volume, débit) ; on aura <text:s text:c="2"/>intérêt à utiliser<text:line-break/> des ressources distantes, disponibles sur des serveurs spécialisés (youtube, vimeo…). </text:span></text:p>
      <text:h text:style-name="Heading_20_2" text:outline-level="2"><draw:frame draw:style-name="fr6" draw:name="Image31" text:anchor-type="paragraph" svg:x="7.918cm" svg:y="0.176cm" svg:width="9.474cm" svg:height="3.863cm" draw:z-index="30"><draw:image xlink:href="Pictures/10000201000001A1000000AAF4502357E2445486.png" xlink:type="simple" xlink:show="embed" xlink:actuate="onLoad" loext:mime-type="image/png"/></draw:frame>Intégrer un fichier distant</text:h>
      <text:p text:style-name="Text_20_body"><text:span text:style-name="T187">On peut référencer dans SPIP un document joint par son adresse URL distante, recopiée d’un navigateur internet pour la coller dans le champ ad hoc. </text:span><text:s text:c="2"/></text:p>
      <text:p text:style-name="P70"><text:span text:style-name="T188">Il est alors utilisable par les raccourcis SPIP </text:span><text:span text:style-name="Source_20_Text"><text:span text:style-name="T190">&lt;</text:span></text:span><text:span text:style-name="Source_20_Text"><text:span text:style-name="T155">emb</text:span></text:span><text:span text:style-name="Source_20_Text"><text:span text:style-name="T190">XX&gt;</text:span></text:span><text:span text:style-name="T188"> comme tout autre document joint.</text:span></text:p>
      <text:h text:style-name="Heading_20_2" text:outline-level="2">Intégrer un fichier multimedia <text:span text:style-name="T213">externe</text:span> </text:h>
      <text:p text:style-name="P79"><text:span text:style-name="T191">Utiliser des fichiers multimedia</text:span><text:span text:style-name="T191"><text:note text:id="ftn12" text:note-class="footnote"><text:note-citation>12</text:note-citation><text:note-body><text:p text:style-name="P13">Des formats habituels sont <text:span text:style-name="Cmd_20_Menu">mp3</text:span> ou <text:span text:style-name="Cmd_20_Menu">ogg</text:span> pour le son, et <text:s/><text:span text:style-name="Cmd_20_Menu">mp4 <text:s/>avi </text:span>ou<text:span text:style-name="Cmd_20_Menu"> mkv</text:span> pour la video : privilégiez des codecs courants !</text:p></text:note-body></text:note></text:span><text:span text:style-name="T191"> (bande son, vidéo ou image externe) <text:line-break/>implique d’adapter un ‘lecteur’ permettant au visiteur de profiter de l’animation ; </text:span></text:p>
      <text:p text:style-name="P79"><draw:frame draw:style-name="fr5" draw:name="index-12_1.jpg" text:anchor-type="paragraph" svg:x="9.95cm" svg:y="-0.12cm" svg:width="7.973cm" svg:height="5.68cm" draw:z-index="31"><draw:image xlink:href="Pictures/100000000000021100000179B8AD6DCC99F9F62D.jpg" xlink:type="simple" xlink:show="embed" xlink:actuate="onLoad" loext:mime-type="image/jpeg"/><svg:desc>index-12_1.jpg</svg:desc></draw:frame><text:span text:style-name="T191">il est plus simple d’utiliser un plugin d’extension SPIP spécialisé (comme le plugin </text:span><text:a xlink:type="simple" xlink:href="https://contrib.spip.net/oEmbed-4407" text:style-name="Internet_20_link" text:visited-style-name="Visited_20_Internet_20_Link"><text:span text:style-name="T191">o</text:span></text:a><text:a xlink:type="simple" xlink:href="https://contrib.spip.net/oEmbed-4407" text:style-name="Internet_20_link" text:visited-style-name="Visited_20_Internet_20_Link"><text:span text:style-name="T30">E</text:span></text:a><text:a xlink:type="simple" xlink:href="https://contrib.spip.net/oEmbed-4407" text:style-name="Internet_20_link" text:visited-style-name="Visited_20_Internet_20_Link"><text:span text:style-name="T191">mbed</text:span></text:a><text:span text:style-name="T191"> ).</text:span></text:p>
      <text:p text:style-name="P79"><text:span text:style-name="T191"><text:line-break/></text:span><text:span text:style-name="Remarque">Ce dernier automatise la transformation des <text:line-break/>adresses URL (mises en raccourci SPIP,<text:line-break/> entre les crochets inférieur-supérieur habituels) : <text:s text:c="21"/></text:span><text:span text:style-name="Source_20_Text"><text:span text:style-name="T34">a</text:span></text:span><text:span text:style-name="Source_20_Text"><text:span text:style-name="T35">insi<text:line-break/><text:line-break/> <text:s/></text:span></text:span><text:span text:style-name="Source_20_Text"><text:span text:style-name="T180">Ce vidéo-clip est superbe <text:s text:c="10"/></text:span></text:span><text:span text:style-name="Source_20_Text"><text:span text:style-name="T34">affichera</text:span></text:span><text:span text:style-name="Source_20_Text"><text:span text:style-name="T56"><text:line-break/></text:span></text:span><text:span text:style-name="Source_20_Text"><text:span text:style-name="T180">&lt;https://www.youtube.com/watch?v=Azf0BVBrJ0c&gt;</text:span></text:span> </text:p>
      <text:p text:style-name="P79"/>
      <text:h text:style-name="P115" text:outline-level="2"><draw:frame draw:style-name="fr2" draw:name="Image41" text:anchor-type="paragraph" svg:x="11.816cm" svg:y="0.937cm" svg:width="5.715cm" svg:height="4.286cm" draw:z-index="37"><draw:image xlink:href="Pictures/10000201000000D8000000A2784FDF7893A29E6D.png" xlink:type="simple" xlink:show="embed" xlink:actuate="onLoad" loext:mime-type="image/png"/></draw:frame>Ajouter un Logo</text:h>
      <text:p text:style-name="P78"><text:span text:style-name="T212">Pour </text:span><text:span text:style-name="T41">i</text:span><text:span text:style-name="T43">llustrer</text:span><text:span text:style-name="T212"> l’apparence <text:s/>et le titre de l’article, SPIP propose d’associer une image en propre à chaque </text:span><text:span text:style-name="T41">o</text:span><text:span text:style-name="T43">bjet :</text:span><text:span text:style-name="T212"> <text:line-break/>ce</text:span><text:span text:style-name="T42"> </text:span><text:span text:style-name="T80">LOGO</text:span><text:span text:style-name="T212"> facilite une identification visuelle <text:line-break/>(y compris dans l’espace privé !)</text:span></text:p>
      <text:p text:style-name="P78"><text:span text:style-name="T212"><text:line-break/></text:span><text:span text:style-name="T45">C</text:span><text:span text:style-name="T44">e</text:span><text:span text:style-name="T212"> cartouche spécifique est prévu pour gérer ces images : (n’oubliez pas de </text:span><text:span text:style-name="Cmd_20_Menu"><text:span text:style-name="T212">Téléverser</text:span></text:span><text:span text:style-name="T212"> après la sélection d’image)</text:span></text:p>
      <text:p text:style-name="P80">Nota Bene : <text:span text:style-name="Remarque">certains squelettes automatisent la reprise du logo de la rubrique.</text:span></text:p>
      <text:h text:style-name="Heading_20_1" text:outline-level="1"><text:soft-page-break/>Astuces diverses <text:span text:style-name="T221">pour travail collaboratif</text:span></text:h>
      <text:p text:style-name="P130">SPIP sait gérer le travail collaboratif, même sur un article en rédaction</text:p>
      <text:h text:style-name="P117" text:outline-level="2"><draw:frame draw:style-name="fr2" draw:name="Image35" text:anchor-type="paragraph" svg:x="9.562cm" svg:y="0.356cm" svg:width="7.95cm" svg:height="5.006cm" draw:z-index="39"><draw:image xlink:href="Pictures/10000201000001DB0000012B504CDDC28E376137.png" xlink:type="simple" xlink:show="embed" xlink:actuate="onLoad" loext:mime-type="image/png"/></draw:frame><text:span text:style-name="T75">I</text:span><text:span text:style-name="T76">nvi</text:span><text:span text:style-name="T222">ter d’autres auteurs à </text:span><text:span text:style-name="T75">l’</text:span><text:span text:style-name="T219">article.</text:span></text:h>
      <text:p text:style-name="P134"><text:span text:style-name="T222">Pour que d’autres rédacteurs puissent participer<text:line-break/>vous devez <text:s/></text:span><text:span text:style-name="Cmd_20_Menu"><text:span text:style-name="T222">Ajouter </text:span></text:span><text:span text:style-name="Cmd_20_Menu"><text:span text:style-name="T70">un</text:span></text:span><text:span text:style-name="Cmd_20_Menu"><text:span text:style-name="T222">-auteur</text:span></text:span><text:span text:style-name="T222"> : une boite de recherche-ajout apparaîtra pour sélectionner <text:s/>(et rechercher par leur nom)<text:line-break/>vos co-rédacteurs (parmi les auteurs déclarés)</text:span></text:p>
      <text:p text:style-name="P135">D’ailleurs vous pouvez à tout moment rechercher les emplois d’un mot dans le site.</text:p>
      <text:h text:style-name="P118" text:outline-level="2"><draw:frame draw:style-name="fr2" draw:name="Image37" text:anchor-type="paragraph" svg:x="14.838cm" svg:y="0.425cm" svg:width="2.408cm" svg:height="2.117cm" draw:z-index="33"><draw:image xlink:href="Pictures/100002010000005B00000050ACF0FCDA5669F7AB.png" xlink:type="simple" xlink:show="embed" xlink:actuate="onLoad" loext:mime-type="image/png"/></draw:frame><text:span text:style-name="T73">Communiquer avec les rédacteurs (et administrateurs)</text:span></text:h>
      <text:p text:style-name="P74">Un article proposé est lisible par les rédacteurs, qui peuvent laisser un commentaire privé : voir le bouton (optionnel) en bas de page article.</text:p>
      <text:p text:style-name="P75"><draw:frame draw:style-name="fr2" draw:name="Image38" text:anchor-type="paragraph" svg:x="12.744cm" svg:y="-0.185cm" svg:width="4.105cm" svg:height="1.711cm" draw:z-index="34"><draw:image xlink:href="Pictures/10000201000000C0000000507AE693819EAD9766.png" xlink:type="simple" xlink:show="embed" xlink:actuate="onLoad" loext:mime-type="image/png"/></draw:frame>Il est aussi possible d’adresser directement un message interne à un autre auteur sans nécessiter de mail :</text:p>
      <text:h text:style-name="P116" text:outline-level="2">Déplacer un article</text:h>
      <text:p text:style-name="P133"><draw:frame draw:style-name="fr2" draw:name="Image32" text:anchor-type="paragraph" svg:x="8.752cm" svg:y="0.48cm" svg:width="8.553cm" svg:height="2.159cm" draw:z-index="40"><draw:image xlink:href="Pictures/100002010000019400000066F31E54555F309399.png" xlink:type="simple" xlink:show="embed" xlink:actuate="onLoad" loext:mime-type="image/png"/></draw:frame><text:span text:style-name="T192">Si vous constatez que l’article est dans une mauvaise rubrique avant qu’il ne soit publié</text:span><text:span text:style-name="T192"><text:note text:id="ftn13" text:note-class="footnote"><text:note-citation>13</text:note-citation><text:note-body><text:p text:style-name="P105">Si l’article est déjà publié par un administrateur, il faudra lui en faire la demande (voir page 1).</text:p></text:note-body></text:note></text:span><text:span text:style-name="T192"><text:line-break/></text:span><text:span text:style-name="T32">v</text:span><text:span text:style-name="T31">ous pouvez </text:span><text:span text:style-name="T192">l’en changer en utilisant :</text:span></text:p>
      <text:p text:style-name="P131"><text:span text:style-name="T193">- en modification de l’article<text:line-break/> <text:s text:c="2"/>le champ </text:span><text:span text:style-name="Cmd_20_Menu"><text:span text:style-name="T193">A l’intérieur de la rubrique</text:span></text:span></text:p>
      <text:p text:style-name="P131"><draw:frame draw:style-name="fr2" draw:name="Image33" text:anchor-type="paragraph" svg:x="7.983cm" svg:y="-0.011cm" svg:width="9.389cm" svg:height="1.111cm" draw:z-index="41"><draw:image xlink:href="Pictures/10000201000001D80000002A1E08E7E9C74FD533.png" xlink:type="simple" xlink:show="embed" xlink:actuate="onLoad" loext:mime-type="image/png"/></draw:frame>- <text:span text:style-name="T193">en visualisation privée de l’article <text:line-break/> <text:s text:c="2"/>le bouton </text:span><text:span text:style-name="Cmd_20_Menu"><text:span text:style-name="T193">Déplacer</text:span></text:span><text:span text:style-name="T193"> sous le bandeau </text:span></text:p>
      <text:p text:style-name="P132">Ces deux boutons proposent une liste déroulante <text:span text:style-name="T224">sur</text:span>, ou une <text:span text:style-name="T77">loupe</text:span> de recherche dans, l’arborescence des rubriques <text:span text:style-name="T224">à </text:span><text:span text:style-name="Cmd_20_Menu"><text:span text:style-name="T224">Choisir</text:span></text:span><text:span text:style-name="T224"> </text:span>si celles-ci sont plus nombreuses (&gt;20).</text:p>
      <text:p text:style-name="P133"><draw:frame draw:style-name="fr1" draw:name="index-13_3.jpg" text:anchor-type="paragraph" svg:x="14.915cm" svg:y="0cm" svg:width="1.693cm" svg:height="0.988cm" draw:z-index="42"><draw:image xlink:href="Pictures/1000000000000071000000430D43A3DA72F35F8A.jpg" xlink:type="simple" xlink:show="embed" xlink:actuate="onLoad" loext:mime-type="image/jpeg"/><svg:desc>index-13_3.jpg</svg:desc></draw:frame><text:span text:style-name="Astuce"><text:span text:style-name="T220">Astuce</text:span></text:span><text:span text:style-name="T220"> : pour déplacer un grand nombre d’articles (</text:span><text:span text:style-name="T46">e</text:span><text:span text:style-name="T47">ntre</text:span><text:span text:style-name="T220"> rubriques <text:line-break/>on peut aussi utiliser la page plan (accessible avec l’icône du bandeau)</text:span></text:p>
      <text:h text:style-name="P119" text:outline-level="2"><draw:frame draw:style-name="fr4" draw:name="Image40" text:anchor-type="paragraph" svg:x="6.447cm" svg:y="0.055cm" svg:width="10.998cm" svg:height="3.722cm" draw:z-index="36"><draw:image xlink:href="Pictures/10000201000001D30000009E8CDEABDCAE8584E1.png" xlink:type="simple" xlink:show="embed" xlink:actuate="onLoad" loext:mime-type="image/png"/></draw:frame>Ajouter des mots-clés</text:h>
      <text:p text:style-name="P77"><draw:frame draw:style-name="fr2" draw:name="Image39" text:anchor-type="paragraph" svg:x="14.838cm" svg:y="0.425cm" svg:width="2.408cm" svg:height="2.117cm" draw:z-index="35"><draw:image xlink:href="Pictures/100002010000005B00000050ACF0FCDA5669F7AB.png" xlink:type="simple" xlink:show="embed" xlink:actuate="onLoad" loext:mime-type="image/png"/></draw:frame><text:span text:style-name="T109">Sur certains sites il est </text:span><text:span text:style-name="T36">p</text:span><text:span text:style-name="T37">révu</text:span><text:span text:style-name="T109"> d’ajouter </text:span><text:span text:style-name="T110">mots-clés</text:span><text:span text:style-name="T111"> </text:span><text:span text:style-name="T112">ou tags</text:span><text:span text:style-name="T111"> </text:span><text:span text:style-name="T109">pour </text:span><text:span text:style-name="T36">l</text:span><text:span text:style-name="T38">i</text:span><text:span text:style-name="T109">er </text:span><text:span text:style-name="T36">d</text:span><text:span text:style-name="T38">e</text:span><text:span text:style-name="T109">s articles <text:s/>sur le même sujet. </text:span><text:span text:style-name="Remarque"><text:span text:style-name="T216">(</text:span></text:span><text:span text:style-name="Remarque"><text:span text:style-name="T218">ceux-ci seront</text:span></text:span><text:span text:style-name="Remarque"><text:span text:style-name="T217"> </text:span></text:span><text:span text:style-name="Remarque"><text:span text:style-name="T218">affiché dans un bloc </text:span></text:span><text:span text:style-name="Remarque"><text:span text:style-name="T51">a</text:span></text:span><text:span text:style-name="Remarque"><text:span text:style-name="T52">nnexe</text:span></text:span><text:span text:style-name="Remarque"><text:span text:style-name="T216">) </text:span></text:span></text:p>
      <text:h text:style-name="P109" text:outline-level="1"><text:soft-page-break/><text:span text:style-name="_30__20_Text"><text:span text:style-name="T210">Annexe : Mémo des raccourcis typographiques </text:span></text:span></text:h>
      <table:table table:name="Tableau5" table:style-name="Tableau5">
        <table:table-column table:style-name="Tableau5.A"/>
        <table:table-column table:style-name="Tableau5.B"/>
        <table:table-row table:style-name="Tableau5.1">
          <table:table-cell table:style-name="Tableau5.A1" office:value-type="string">
            <text:p text:style-name="Titre_20_dans_20_tableau">Typographie</text:p>
          </table:table-cell>
          <table:table-cell table:style-name="Tableau5.B1" office:value-type="string">
            <text:p text:style-name="Titre_20_dans_20_tableau">Liens</text:p>
          </table:table-cell>
        </table:table-row>
        <table:table-row>
          <table:table-cell table:style-name="Tableau5.A2" office:value-type="string">
            <text:p text:style-name="Sous-Titre_20_de_20_Tableau">Titre</text:p>
            <text:p text:style-name="Table_20_Contents"><text:span text:style-name="T203">{{{</text:span><text:span text:style-name="T204">intertitre</text:span><text:span text:style-name="T203">}}}</text:span></text:p>
            <text:p text:style-name="Sous-Titre_20_de_20_Tableau">Mise en forme (en ligne)</text:p>
            <text:p text:style-name="Table_20_Contents"><text:span text:style-name="T203">{{</text:span><text:span text:style-name="T204">gras</text:span><text:span text:style-name="T203">}}</text:span></text:p>
            <text:p text:style-name="Table_20_Contents"><text:span text:style-name="T203">{</text:span><text:span text:style-name="T204">italique</text:span><text:span text:style-name="T203">}</text:span></text:p>
            <text:p text:style-name="Table_20_Contents"><text:span text:style-name="T203">&lt;del&gt;</text:span><text:span text:style-name="T204">texte biffé</text:span><text:span text:style-name="T203">&lt;/del&gt;</text:span></text:p>
            <text:p text:style-name="Table_20_Contents"><text:span text:style-name="T203">&lt;code&gt;</text:span><text:span text:style-name="T204">code</text:span><text:span text:style-name="T203">&lt;/code&gt;</text:span></text:p>
            <text:p text:style-name="Table_20_Contents"><text:span text:style-name="T203">&lt;math&gt;</text:span><text:span text:style-name="T204">formule math TeX</text:span><text:span text:style-name="T203">&lt;/math&gt;</text:span></text:p>
            <text:p text:style-name="Table_20_Contents"><text:span text:style-name="T203">[</text:span><text:span text:style-name="T204">abbr</text:span><text:span text:style-name="T203">|</text:span><text:span text:style-name="T204">abbrévisation</text:span><text:span text:style-name="T203">]</text:span></text:p>
            <text:p text:style-name="Sous-Titre_20_de_20_Tableau">Blocs spéciaux</text:p>
            <text:p text:style-name="Table_20_Contents"><text:span text:style-name="T203">&lt;poesie&gt;</text:span><text:span text:style-name="T204">vers</text:span><text:span text:style-name="T203">&lt;/poesie&gt;</text:span></text:p>
            <text:p text:style-name="Table_20_Contents"><text:span text:style-name="T203">&lt;cadre&gt;</text:span><text:span text:style-name="T204">texte</text:span><text:span text:style-name="T203">&lt;/cadre&gt;</text:span></text:p>
            <text:p text:style-name="Table_20_Contents"><text:span text:style-name="T203">&lt;quote&gt;</text:span><text:span text:style-name="T204">citation</text:span><text:span text:style-name="T203">&lt;/quote&gt;</text:span></text:p>
            <text:p text:style-name="Sous-Titre_20_de_20_Tableau">Gestion des blancs et retours</text:p>
            <text:p text:style-name="Table_20_Contents"><text:span text:style-name="T203">_ </text:span><text:span text:style-name="T204">retour à la ligne (</text:span><text:span text:style-name="T207">déprécié</text:span><text:span text:style-name="T204">)</text:span></text:p>
            <text:p text:style-name="Table_20_Contents"><text:span text:style-name="T203">---- </text:span><text:span text:style-name="T204">séparateur</text:span></text:p>
            <text:p text:style-name="Table_20_Contents"><text:span text:style-name="T203">-- </text:span><text:span text:style-name="T204">tiret cadratin</text:span></text:p>
            <text:p text:style-name="Table_20_Contents"><text:span text:style-name="T204">espace</text:span><text:span text:style-name="T203">~</text:span><text:span text:style-name="T204">insécable</text:span></text:p>
            <text:p text:style-name="Sous-Titre_20_de_20_Tableau">A éviter</text:p>
            <text:p text:style-name="Table_20_Contents"><text:span text:style-name="T203">-</text:span><text:span text:style-name="T204">première ligne</text:span></text:p>
            <text:p text:style-name="Table_20_Contents"><text:span text:style-name="T203">-</text:span><text:span text:style-name="T204">deuxième ligne</text:span></text:p>
            <text:p text:style-name="Table_20_Contents"><text:span text:style-name="T203">-</text:span><text:span text:style-name="T204">troisième ligne</text:span></text:p>
            <text:p text:style-name="P27"><text:span text:style-name="T211"><text:s/></text:span><text:span text:style-name="T108">et tout c</text:span><text:span text:style-name="T105">ode </text:span>&lt;html&gt;</text:p>
          </table:table-cell>
          <table:table-cell table:style-name="Tableau5.B2" office:value-type="string">
            <text:p text:style-name="Sous-Titre_20_de_20_Tableau">Lien externe</text:p>
            <text:p text:style-name="Table_20_Contents"><text:span text:style-name="T203">[</text:span><text:span text:style-name="T204">texte du lien</text:span><text:span text:style-name="T203">-&gt;</text:span><text:span text:style-name="T204">http://www.spip.net/</text:span><text:span text:style-name="T203">]</text:span></text:p>
            <text:p text:style-name="Table_20_Contents"><text:span text:style-name="T203">[-&gt;</text:span><text:span text:style-name="T204">http://www.spip.net/</text:span><text:span text:style-name="T203">]</text:span></text:p>
            <text:p text:style-name="Table_20_Contents"><text:span text:style-name="T203">[</text:span><text:span text:style-name="T204">texte du lien</text:span><text:span text:style-name="T203">|</text:span><text:span text:style-name="T204">bulle aide</text:span><text:span text:style-name="T203">-&gt;</text:span><text:span text:style-name="T204">http://www.spip.net/</text:span><text:span text:style-name="T203">]</text:span></text:p>
            <text:p text:style-name="Table_20_Contents"><text:span text:style-name="T203">[?</text:span><text:span text:style-name="T204">Wikipedia</text:span><text:span text:style-name="T203">]</text:span></text:p>
            <text:p text:style-name="Sous-Titre_20_de_20_Tableau">Lien email</text:p>
            <text:p text:style-name="Table_20_Contents"><text:span text:style-name="T203">[</text:span><text:span text:style-name="T204">texte du lien</text:span><text:span text:style-name="T203">-&gt;</text:span><text:span text:style-name="T204">moi@moi.org</text:span><text:span text:style-name="T203">] [-&gt;</text:span><text:span text:style-name="T204">moi@moi.org</text:span><text:span text:style-name="T203">]</text:span></text:p>
            <text:p text:style-name="Sous-Titre_20_de_20_Tableau">Lien interne</text:p>
            <text:p text:style-name="Table_20_Contents"><text:span text:style-name="T203">[</text:span><text:span text:style-name="T204">texte du lien</text:span><text:span text:style-name="T203">-&gt;</text:span><text:span text:style-name="T204">12</text:span><text:span text:style-name="T203">] [-&gt;</text:span><text:span text:style-name="T204">12</text:span><text:span text:style-name="T203">]</text:span></text:p>
            <text:p text:style-name="Table_20_Contents"><text:span text:style-name="T203">[</text:span><text:span text:style-name="T204">texte du lien</text:span><text:span text:style-name="T203">-&gt;</text:span><text:span text:style-name="T204">rub99</text:span><text:span text:style-name="T203">] [-&gt;</text:span><text:span text:style-name="T204">rub99</text:span><text:span text:style-name="T203">]</text:span></text:p>
            <text:p text:style-name="Table_20_Contents"><text:span text:style-name="T203">[</text:span><text:span text:style-name="T204">texte du lien</text:span><text:span text:style-name="T203">-&gt;</text:span><text:span text:style-name="T204">aut3</text:span><text:span text:style-name="T203">] [-&gt;</text:span><text:span text:style-name="T204">aut3</text:span><text:span text:style-name="T203">]</text:span></text:p>
            <text:p text:style-name="P26"><text:span text:style-name="T203">[</text:span><text:span text:style-name="T204">texte du lien</text:span><text:span text:style-name="T203">-&gt;</text:span><text:span text:style-name="T204">doc3</text:span><text:span text:style-name="T203">] [-&gt;</text:span><text:span text:style-name="T204">aut3</text:span><text:span text:style-name="T203">]<text:line-break/>[</text:span><text:span text:style-name="T205">titre du site</text:span><text:span text:style-name="T203">-&gt;</text:span><text:span text:style-name="T204">doc</text:span><text:span text:style-name="T206">3</text:span><text:span text:style-name="T204">3</text:span><text:span text:style-name="T203">] [-&gt;</text:span><text:span text:style-name="T206">syndic3</text:span><text:span text:style-name="T204">3</text:span><text:span text:style-name="T203">]</text:span></text:p>
            <text:p text:style-name="P25"><text:span text:style-name="T203">[</text:span><text:span text:style-name="T206">URL du site</text:span><text:span text:style-name="T203">-&gt;</text:span><text:span text:style-name="T206">site3</text:span><text:span text:style-name="T204">3</text:span><text:span text:style-name="T203">] [-&gt;</text:span><text:span text:style-name="T206">site3</text:span><text:span text:style-name="T204">3</text:span><text:span text:style-name="T203">]</text:span></text:p>
            <text:p text:style-name="Sous-Titre_20_de_20_Tableau">Lien <text:span text:style-name="T209">ancre</text:span></text:p>
            <text:p text:style-name="Table_20_Contents"><text:span text:style-name="T203">[</text:span><text:span text:style-name="T204">definition_ancre</text:span><text:span text:style-name="T203">&lt;-]</text:span></text:p>
            <text:p text:style-name="Table_20_Contents"><text:span text:style-name="T203">[</text:span><text:span text:style-name="T204">retour à l'ancre</text:span><text:span text:style-name="T203">-&gt;#</text:span><text:span text:style-name="T204">definition_ancre</text:span><text:span text:style-name="T203">]</text:span></text:p>
            <text:p text:style-name="Sous-Titre_20_de_20_Tableau">Note</text:p>
            <text:p text:style-name="Table_20_Contents"><text:span text:style-name="T204">texte</text:span><text:span text:style-name="T203">[[</text:span><text:span text:style-name="T204">note automatique de bas de page</text:span><text:span text:style-name="T203">]]</text:span></text:p>
            <text:p text:style-name="Table_20_Contents"><text:span text:style-name="T204">texte</text:span><text:span text:style-name="T208">[[&lt;</text:span><text:span text:style-name="T204">XX</text:span><text:span text:style-name="T208">&gt;</text:span><text:span text:style-name="T204">note de bas de page</text:span><text:span text:style-name="T208">]]</text:span></text:p>
            <text:p text:style-name="P28"/>
            <text:p text:style-name="P25"/>
          </table:table-cell>
        </table:table-row>
        <table:table-row>
          <table:table-cell table:style-name="Tableau5.A2" office:value-type="string">
            <text:p text:style-name="Titre_20_dans_20_tableau">Documents</text:p>
          </table:table-cell>
          <table:table-cell table:style-name="Tableau5.B2" office:value-type="string">
            <text:p text:style-name="Titre_20_dans_20_tableau">Listes et tableaux </text:p>
          </table:table-cell>
        </table:table-row>
        <table:table-row>
          <table:table-cell table:style-name="Tableau5.A2" office:value-type="string">
            <text:p text:style-name="Sous-Titre_20_de_20_Tableau">Image</text:p>
            <text:p text:style-name="Table_20_Contents"><text:span text:style-name="T203">&lt;img</text:span><text:span text:style-name="T204">XXX</text:span><text:span text:style-name="T203">&gt;</text:span></text:p>
            <text:p text:style-name="Table_20_Contents"><text:span text:style-name="T203">&lt;img</text:span><text:span text:style-name="T204">XXX</text:span><text:span text:style-name="T203">|left&gt;</text:span></text:p>
            <text:p text:style-name="Table_20_Contents"><text:span text:style-name="T203">&lt;img</text:span><text:span text:style-name="T204">XXX</text:span><text:span text:style-name="T203">|center&gt;</text:span></text:p>
            <text:p text:style-name="Table_20_Contents"><text:span text:style-name="T203">&lt;img</text:span><text:span text:style-name="T204">XXX</text:span><text:span text:style-name="T203">|right&gt;</text:span></text:p>
            <text:p text:style-name="Sous-Titre_20_de_20_Tableau">Document à télécharger</text:p>
            <text:p text:style-name="Table_20_Contents"><text:span text:style-name="T203">&lt;doc</text:span><text:span text:style-name="T204">XXX</text:span><text:span text:style-name="T203">&gt;</text:span></text:p>
            <text:p text:style-name="Table_20_Contents"><text:span text:style-name="T203">&lt;doc</text:span><text:span text:style-name="T204">XXX</text:span><text:span text:style-name="T203">|left&gt;</text:span></text:p>
            <text:p text:style-name="Table_20_Contents"><text:span text:style-name="T203">&lt;doc</text:span><text:span text:style-name="T204">XXX</text:span><text:span text:style-name="T203">|center&gt;</text:span></text:p>
            <text:p text:style-name="Table_20_Contents"><text:span text:style-name="T203">&lt;doc</text:span><text:span text:style-name="T204">XXX</text:span><text:span text:style-name="T203">|right&gt;</text:span></text:p>
            <text:p text:style-name="Sous-Titre_20_de_20_Tableau">Document à intégrer</text:p>
            <text:p text:style-name="Table_20_Contents"><text:span text:style-name="T203">&lt;emb</text:span><text:span text:style-name="T204">XXX</text:span><text:span text:style-name="T203">&gt;</text:span></text:p>
            <text:p text:style-name="Table_20_Contents"><text:span text:style-name="T203">&lt;emb</text:span><text:span text:style-name="T204">XXX</text:span><text:span text:style-name="T203">|left&gt;</text:span></text:p>
            <text:p text:style-name="Table_20_Contents"><text:span text:style-name="T203">&lt;emb</text:span><text:span text:style-name="T204">XXX</text:span><text:span text:style-name="T203">|center&gt;</text:span></text:p>
            <text:p text:style-name="Table_20_Contents"><text:span text:style-name="T208">&lt;emb</text:span><text:span text:style-name="T204">XXX</text:span><text:span text:style-name="T208">|right&gt;</text:span></text:p>
          </table:table-cell>
          <table:table-cell table:style-name="Tableau5.B2" office:value-type="string">
            <text:p text:style-name="Sous-Titre_20_de_20_Tableau">Liste à puces</text:p>
            <text:p text:style-name="Table_20_Contents"><text:span text:style-name="T203">-* </text:span><text:span text:style-name="T204">première ligne</text:span></text:p>
            <text:p text:style-name="Table_20_Contents"><text:span text:style-name="T203">-* </text:span><text:span text:style-name="T204">deuxième ligne</text:span></text:p>
            <text:p text:style-name="Table_20_Contents"><text:span text:style-name="T203">-* </text:span><text:span text:style-name="T204">troisième ligne</text:span></text:p>
            <text:p text:style-name="Sous-Titre_20_de_20_Tableau">Liste numérotée</text:p>
            <text:p text:style-name="Table_20_Contents"><text:span text:style-name="T203">-# </text:span><text:span text:style-name="T204">première ligne</text:span></text:p>
            <text:p text:style-name="Table_20_Contents"><text:span text:style-name="T203">-# </text:span><text:span text:style-name="T204">deuxième ligne</text:span></text:p>
            <text:p text:style-name="Table_20_Contents"><text:span text:style-name="T203">-## </text:span><text:span text:style-name="T204">une sous-liste numérotée</text:span></text:p>
            <text:p text:style-name="Table_20_Contents"><text:span text:style-name="T203">-# </text:span><text:span text:style-name="T204">de retour dans le niveau initial</text:span></text:p>
            <text:p text:style-name="Sous-Titre_20_de_20_Tableau">Tableau</text:p>
            <text:p text:style-name="Code_20_détail_20_annexe"><text:span text:style-name="T203">||</text:span><text:span text:style-name="T204">Description</text:span><text:span text:style-name="T203">|</text:span><text:span text:style-name="T204">tableau exemple</text:span><text:span text:style-name="T203">||</text:span></text:p>
            <text:p text:style-name="Table_20_Contents"><text:span text:style-name="T203">|{{</text:span><text:span text:style-name="T204">titre a</text:span><text:span text:style-name="T203">}}|{{</text:span><text:span text:style-name="T204">titre b</text:span><text:span text:style-name="T203">}}|</text:span></text:p>
            <text:p text:style-name="Table_20_Contents"><text:span text:style-name="T203">|</text:span><text:span text:style-name="T204">1a</text:span><text:span text:style-name="T203">|</text:span><text:span text:style-name="T204">1b</text:span><text:span text:style-name="T203">|</text:span></text:p>
            <text:p text:style-name="Table_20_Contents"><text:span text:style-name="T203">|</text:span><text:span text:style-name="T204">2a</text:span><text:span text:style-name="T203">|</text:span><text:span text:style-name="T204">2b</text:span><text:span text:style-name="T203">|</text:span></text:p>
            <text:p text:style-name="Table_20_Contents"><text:span text:style-name="T208">|</text:span><text:span text:style-name="T204">3a</text:span><text:span text:style-name="T208">|</text:span><text:span text:style-name="T204">3c</text:span><text:span text:style-name="T208">|</text:span></text:p>
          </table:table-cell>
        </table:table-row>
        <table:table-row>
          <table:table-cell table:style-name="Tableau5.A2" office:value-type="string">
            <text:p text:style-name="Titre_20_dans_20_tableau">Multilinguisme</text:p>
          </table:table-cell>
          <table:table-cell table:style-name="Tableau5.B2" office:value-type="string">
            <text:p text:style-name="P88">Multilinguisme</text:p>
          </table:table-cell>
        </table:table-row>
        <table:table-row>
          <table:table-cell table:style-name="Tableau5.A2" office:value-type="string">
            <text:p text:style-name="Sous-Titre_20_de_20_Tableau">Expression multilingue</text:p>
            <text:p text:style-name="Table_20_Contents"><text:span text:style-name="T208">&lt;multi&gt;</text:span><text:span text:style-name="T204">[fr]mot[en]word[de]wort</text:span><text:span text:style-name="T208">&lt;/multi&gt;</text:span></text:p>
          </table:table-cell>
          <table:table-cell table:style-name="Tableau5.B2" office:value-type="string">
            <text:p text:style-name="Sous-Titre_20_de_20_Tableau">Forcer l'introduction d'un article</text:p>
            <text:p text:style-name="Table_20_Contents"><text:span text:style-name="T208">&lt;intro&gt;</text:span><text:span text:style-name="T204">Cet article parle de typographie</text:span><text:span text:style-name="T208">&lt;/intro&gt;</text:span></text:p>
          </table:table-cell>
        </table:table-row>
      </table:table>
      <text:p text:style-name="P104"/>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Mangal1" svg:font-family="Mangal"/>
    <style:font-face style:name="Liberation Mono" svg:font-family="'Liberation Mono'" style:font-family-generic="modern" style:font-pitch="fixed"/>
    <style:font-face style:name="NSimSun1" svg:font-family="NSimSun" style:font-family-generic="modern" style:font-pitch="fixed"/>
    <style:font-face style:name="Liberation Serif" svg:font-family="'Liberation Serif'" style:font-family-generic="roman" style:font-pitch="variable"/>
    <style:font-face style:name="Arial" svg:font-family="Arial" style:font-adornments="Normal" style:font-family-generic="swiss" style:font-pitch="variable"/>
    <style:font-face style:name="Courier" svg:font-family="Courier" style:font-adornments="Normal" style:font-family-generic="swiss" style:font-pitch="variable"/>
    <style:font-face style:name="Liberation Sans" svg:font-family="'Liberation Sans'" style:font-family-generic="swiss" style:font-pitch="variable"/>
    <style:font-face style:name="Liberation Sans1" svg:font-family="'Liberation Sans'" style:font-adornments="Gras" style:font-family-generic="swiss" style:font-pitch="variable"/>
    <style:font-face style:name="Lucida Sans Unicode" svg:font-family="'Lucida Sans Unicode'" style:font-adornments="Gras" style:font-family-generic="swiss" style:font-pitch="variable"/>
    <style:font-face style:name="Verdana" svg:font-family="Verdana" style:font-adornments="Norm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style:font-name="Liberation Serif" fo:font-size="12pt" fo:language="fr" fo:country="FR" style:letter-kerning="true" style:font-name-asian="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text-properties style:font-name="Verdana" fo:font-family="Verdana"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text-properties fo:font-size="11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style:font-name="Liberation Sans1" fo:font-family="'Liberation Sans'" style:font-style-name="Gras" style:font-family-generic="swiss" style:font-pitch="variable" fo:font-size="18pt"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master-page-name="">
      <style:paragraph-properties fo:margin-top="0.353cm" fo:margin-bottom="0.212cm" loext:contextual-spacing="false" style:page-number="auto"/>
      <style:text-properties fo:font-size="15pt" fo:font-weight="bold" style:font-size-asian="115%" style:font-weight-asian="bold" style:font-size-complex="115%" style:font-weight-complex="bold"/>
    </style:style>
    <style:style style:name="Table_20_Contents" style:display-name="Table Contents" style:family="paragraph" style:parent-style-name="Standard" style:class="extra">
      <style:paragraph-properties fo:margin-left="0.3cm" fo:margin-right="0cm" fo:text-indent="0cm" style:auto-text-indent="false"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fo:margin-top="0cm" fo:margin-bottom="0.499cm" loext:contextual-spacing="false" fo:line-height="150%" fo:padding="0.049cm" fo:border-left="none" fo:border-right="none" fo:border-top="none" fo:border-bottom="0.99pt solid #000000"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70%" style:font-size-asian="10pt" style:font-size-complex="10pt"/>
    </style:style>
    <style:style style:name="_30__20_Block" style:display-name="0 Block" style:family="paragraph" style:default-outline-level="">
      <style:paragraph-properties fo:margin-top="0cm" fo:margin-bottom="0cm" loext:contextual-spacing="false" style:line-height-at-least="0.508cm" fo:text-align="start" style:justify-single-word="false" fo:orphans="2" fo:widows="2" style:writing-mode="lr-tb"/>
    </style:style>
    <style:style style:name="Para_20_1" style:display-name="Para 1" style:family="paragraph" style:parent-style-name="Standard" style:default-outline-level="">
      <style:paragraph-properties style:line-height-at-least="0.508cm" fo:text-align="start" style:justify-single-word="false"/>
      <style:text-properties fo:font-weight="bold" style:font-weight-asian="bold" style:font-weight-complex="bold"/>
    </style:style>
    <style:style style:name="Titre_20_dans_20_tableau" style:display-name="Titre dans tableau" style:family="paragraph" style:parent-style-name="Table_20_Contents" style:master-page-name="">
      <loext:graphic-properties draw:fill="solid" draw:fill-color="#e2e2e2"/>
      <style:paragraph-properties fo:margin-left="-0.101cm" fo:margin-right="0cm" fo:margin-top="0cm" fo:margin-bottom="0cm" loext:contextual-spacing="false" fo:line-height="100%" fo:text-align="center" style:justify-single-word="false" fo:text-indent="0cm" style:auto-text-indent="false" style:page-number="auto" fo:background-color="#e2e2e2" fo:keep-with-next="always"/>
      <style:text-properties fo:font-size="12pt" fo:font-weight="bold"/>
    </style:style>
    <style:style style:name="Sous-Titre_20_de_20_Tableau" style:display-name="Sous-Titre de Tableau" style:family="paragraph" style:parent-style-name="Table_20_Contents" style:next-style-name="Table_20_Contents">
      <style:paragraph-properties fo:margin-top="0.101cm" fo:margin-bottom="0cm" loext:contextual-spacing="false"/>
      <style:text-properties fo:color="#db287a" fo:font-style="italic" fo:font-weight="bold"/>
    </style:style>
    <style:style style:name="Code_20_détail_20_annexe" style:display-name="Code détail annexe" style:family="paragraph" style:parent-style-name="Table_20_Contents"/>
    <style:style style:name="code_20_détail_20_annexe" style:display-name="code détail annexe" style:family="paragraph" style:parent-style-name="Code_20_détail_20_annex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md_20_Menu" style:display-name="Cmd Menu" style:family="text">
      <style:text-properties style:font-name="Lucida Sans Unicode" fo:font-family="'Lucida Sans Unicode'" style:font-style-name="Gras" style:font-family-generic="swiss" style:font-pitch="variable" fo:font-weight="bold"/>
    </style:style>
    <style:style style:name="Astuce" style:family="text">
      <style:text-properties fo:color="#fc5c00" style:text-underline-style="dotted" style:text-underline-width="auto" style:text-underline-color="font-color" fo:font-weight="bold"/>
    </style:style>
    <style:style style:name="Remarque" style:family="text">
      <style:text-properties fo:font-size="80%" fo:font-style="italic"/>
    </style:style>
    <style:style style:name="_31__20_Text" style:display-name="1 Text" style:family="text">
      <style:text-properties fo:font-style="italic" style:font-style-asian="italic" style:font-style-complex="italic"/>
    </style:style>
    <style:style style:name="_30__20_Text" style:display-name="0 Text" style:family="text">
      <style:text-properties fo:font-weight="bold" style:font-weight-asian="bold" style:font-weight-complex="bold"/>
    </style:style>
    <style:style style:name="Réduit" style:family="text">
      <style:text-properties style:font-name="Verdana" fo:font-family="Verdana" style:font-style-name="Normal" style:font-family-generic="swiss" style:font-pitch="variable" fo:font-size="80%" fo:font-style="normal" officeooo:rsid="00564743" style:font-style-asian="normal" style:font-style-complex="normal"/>
    </style:style>
    <style:style style:name="Small" style:family="text"/>
    <style:style style:name="Source_20_Text" style:display-name="Source Text" style:family="text">
      <style:text-properties style:font-name="Liberation Mono" fo:font-family="'Liberation Mono'" style:font-family-generic="modern" style:font-pitch="fixed" fo:font-size="90%" style:font-name-asian="NSimSun1" style:font-family-asian="NSimSun" style:font-family-generic-asian="modern" style:font-pitch-asian="fixed" style:font-name-complex="Liberation Mono" style:font-family-complex="'Liberation Mono'" style:font-family-generic-complex="modern" style:font-pitch-complex="fixed"/>
    </style:style>
    <style:style style:name="_32__20_Text" style:display-name="2 Text" style:family="text">
      <style:text-properties fo:font-style="italic" fo:font-weight="bold" style:font-style-asian="italic" style:font-weight-asian="bold" style:font-style-complex="italic" style:font-weight-complex="bold"/>
    </style:style>
    <style:style style:name="texte_20_detail_20_code" style:display-name="texte detail code"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pétences.1" style:family="table-cell">
      <style:table-cell-properties fo:border-left="0.51pt solid #000000" fo:border-top="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2"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3"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4"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5"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6"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7"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8"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9"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0"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1" style:family="table-cell">
      <style:table-cell-properties fo:border-left="0.51pt solid #000000" fo:border-top="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2" style:family="table-cell">
      <style:table-cell-properties fo:border-left="0.51pt solid #000000" fo:border-right="0.51pt solid #000000" fo:border-top="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3" style:family="table-cell">
      <style:table-cell-properties fo:border-lef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4"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5" style:family="table-cell">
      <style:table-cell-properties fo:border-left="0.51pt solid #000000" fo:border-right="0.51pt solid #000000" fo:border-top="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style:style style:name="Compétences.16" style:family="table-cell">
      <style:table-cell-properties fo:border-left="0.51pt solid #000000" fo:border-right="0.51pt solid #000000" fo:border-bottom="0.51pt solid #000000" style:vertical-align="top" style:writing-mode="lr-tb"/>
      <style:text-properties fo:font-size="10.5pt" style:font-name="Arial" fo:font-family="Arial" style:font-style-name="Normal" style:font-family-generic="swiss" style:font-size-asian="10.5pt" style:font-name-asian="NSimSun" style:font-family-asian="NSimSun" style:font-name-complex="Arial" style:font-family-complex="Arial" style:font-style-name-complex="Normal" style:font-family-generic-complex="swiss"/>
    </style:style>
    <table:table-template table:name="Compétences" table:first-row-end-column="row" table:first-row-start-column="row" table:last-row-end-column="row" table:last-row-start-column="row">
      <table:first-row table:style-name="Compétences.1"/>
      <table:last-row table:style-name="Compétences.2"/>
      <table:first-column table:style-name="Compétences.3"/>
      <table:last-column table:style-name="Compétences.4"/>
      <table:body table:style-name="Compétences.9"/>
      <table:even-rows table:style-name="Compétences.5"/>
      <table:odd-rows table:style-name="Compétences.6"/>
      <table:even-columns table:style-name="Compétences.7"/>
      <table:odd-columns table:style-name="Compétences.8"/>
      <table:background table:style-name="Compétences.10"/>
      <loext:first-row-even-column table:style-name="Compétences.15"/>
      <loext:last-row-even-column table:style-name="Compétences.16"/>
      <loext:first-row-end-column table:style-name="Compétences.12"/>
      <loext:first-row-start-column table:style-name="Compétences.11"/>
      <loext:last-row-end-column table:style-name="Compétences.14"/>
      <loext:last-row-start-column table:style-name="Compétences.13"/>
    </table:table-template>
    <style:default-page-layout>
      <style:page-layout-properties style:writing-mode="lr-tb" style:layout-grid-standard-mode="true"/>
    </style:default-page-layout>
  </office:styles>
  <office:automatic-styles>
    <style:style style:name="MP1" style:family="paragraph" style:parent-style-name="Standard">
      <style:paragraph-properties fo:padding="0.049cm" fo:border-left="none" fo:border-right="none" fo:border-top="none" fo:border-bottom="0.99pt solid #000000">
        <style:tab-stops>
          <style:tab-stop style:position="16.695cm" style:type="right"/>
        </style:tab-stops>
      </style:paragraph-properties>
      <style:text-properties officeooo:paragraph-rsid="001aa43a"/>
    </style:style>
    <style:style style:name="MP2" style:family="paragraph" style:parent-style-name="Footer">
      <style:paragraph-properties fo:padding="0.199cm" fo:border-left="none" fo:border-right="none" fo:border-top="0.99pt solid #000000" fo:border-bottom="none"/>
    </style:style>
    <style:style style:name="MT1" style:family="text">
      <style:text-properties style:font-name="Verdana" fo:font-size="15pt" fo:font-weight="bold" officeooo:rsid="00134c4a" style:font-size-asian="15pt" style:font-weight-asian="bold" style:font-size-complex="15pt" style:font-weight-complex="bold"/>
    </style:style>
    <style:style style:name="MT2" style:family="text">
      <style:text-properties style:font-name="Verdana" fo:font-size="15pt" fo:font-weight="bold" officeooo:rsid="00d1aa15" style:font-size-asian="15pt" style:font-weight-asian="bold" style:font-size-complex="15pt" style:font-weight-complex="bold"/>
    </style:style>
    <style:style style:name="MT3" style:family="text">
      <style:text-properties fo:font-size="15pt" fo:font-weight="bold" officeooo:rsid="00134c4a" style:font-size-asian="15pt" style:font-weight-asian="bold" style:font-size-complex="15pt" style:font-weight-complex="bold"/>
    </style:style>
    <style:style style:name="MT4" style:family="text">
      <style:text-properties officeooo:rsid="00134c4a"/>
    </style:style>
    <style:style style:name="MT5" style:family="text">
      <style:text-properties fo:font-size="10pt" officeooo:rsid="001c1688" style:font-size-asian="10pt" style:font-size-complex="10pt"/>
    </style:style>
    <style:style style:name="MT6" style:family="text">
      <style:text-properties fo:font-size="10pt" officeooo:rsid="010d7bfa" style:font-size-asian="10pt" style:font-size-complex="10pt"/>
    </style:style>
    <style:style style:name="MT7" style:family="text">
      <style:text-properties style:font-name="Verdana" fo:font-size="10pt" officeooo:rsid="010d7bfa" style:font-size-asian="10pt" style:font-size-complex="10pt"/>
    </style:style>
    <style:style style:name="MT8" style:family="text">
      <style:text-properties style:font-name="Verdana" fo:font-size="10pt" officeooo:rsid="001c1688" style:font-size-asian="10pt" style:font-size-complex="10pt"/>
    </style:style>
    <style:style style:name="MT9" style:family="text">
      <style:text-properties style:font-name="Verdana" fo:font-size="10pt" officeooo:rsid="00dd5855" style:font-size-asian="10pt" style:font-size-complex="10pt"/>
    </style:style>
    <style:style style:name="MT10" style:family="text">
      <style:text-properties fo:font-size="10pt" officeooo:rsid="001e9ba5" style:font-size-asian="10pt" style:font-size-complex="10pt"/>
    </style:style>
    <style:page-layout style:name="Mpm1">
      <style:page-layout-properties fo:page-width="21.001cm" fo:page-height="29.7cm" style:num-format="1" style:print-orientation="portrait" fo:margin-top="1.27cm" fo:margin-bottom="1.207cm" fo:margin-left="2cm" fo:margin-right="1.51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svg:height="1.506cm" fo:margin-left="0cm" fo:margin-right="0cm" fo:margin-top="0.499cm"/>
      </style:footer-style>
    </style:page-layout>
  </office:automatic-styles>
  <office:master-styles>
    <style:master-page style:name="Standard" style:page-layout-name="Mpm1">
      <style:header>
        <text:p text:style-name="MP1"><text:span text:style-name="MT1">S</text:span><text:span text:style-name="MT2">upport</text:span><text:span text:style-name="MT3"> SPIP 3.2 pour rédacteurs</text:span><text:span text:style-name="MT4"><text:tab/></text:span><text:span text:style-name="MT5">(version 3.</text:span><text:span text:style-name="MT6">2.</text:span><text:span text:style-name="MT7">7</text:span><text:span text:style-name="MT5"> – </text:span><text:span text:style-name="MT8">M</text:span><text:span text:style-name="MT9">ai</text:span><text:span text:style-name="MT5"> 2020)</text:span></text:p>
      </style:header>
      <style:footer>
        <text:p text:style-name="MP2"><text:tab/><text:tab/><text:span text:style-name="MT10">Page </text:span><text:span text:style-name="MT10"><text:page-number text:select-page="current">9</text:page-number></text:span><text:span text:style-name="MT10"><text:s/>/ </text:span><text:span text:style-name="MT10"><text:page-count>14</text:page-count></text:span></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0-03-21T16:51:26.433000000</meta:creation-date>
    <dc:date>2020-05-08T01:24:23.687000000</dc:date>
    <meta:editing-duration>P4DT15H46M25S</meta:editing-duration>
    <meta:editing-cycles>34</meta:editing-cycles>
    <meta:generator>LibreOffice/6.3.4.2$Windows_X86_64 LibreOffice_project/60da17e045e08f1793c57c00ba83cdfce946d0aa</meta:generator>
    <meta:document-statistic meta:table-count="5" meta:image-count="43" meta:object-count="0" meta:page-count="14" meta:paragraph-count="286" meta:word-count="3215" meta:character-count="20454" meta:non-whitespace-character-count="17259"/>
  </office:meta>
</office:document-meta>
</file>